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catalogo_servicos:cat_estacoes_de_trabalho"/>Serviços:</text:p>
      <text:h text:style-name="Heading_20_1" text:outline-level="1"><text:bookmark-start text:name="__RefHeading___nome_do_servico_1"/><text:bookmark-start text:name="nome_do_servico"/>Nome do Serviço<text:bookmark-end text:name="__RefHeading___nome_do_servico_1"/><text:bookmark-end text:name="nome_do_servico"/></text:h>
      <text:p text:style-name="Text_20_body">Descrição do serviço;
Em alguns campi conhecido como: 
<text:span text:style-name="Strong_20_Emphasis">Público:</text:span> servidoresalunos</text:p>
      <text:p text:style-name="Text_20_body"><text:span text:style-name="Strong_20_Emphasis">Abrangência:</text:span> Local</text:p>
      <text:p text:style-name="Text_20_body"><text:span text:style-name="Strong_20_Emphasis">Pré-requisitos:</text:span></text:p>
      <text:p text:style-name="Text_20_body"><text:span text:style-name="Strong_20_Emphasis">Como solicitar: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16:56</meta:creation-date>
    <dc:creator>Generated</dc:creator>
    <dc:date>2026-08-24T00::16:56</dc:date>
    <dc:language>en-US</dc:language>
    <meta:editing-cycles>1</meta:editing-cycles>
    <meta:editing-duration>PT0S</meta:editing-duration>
    <dc:title>wiki:catalogo_servicos:cat_estacoes_de_trabalho</dc:title>
  </office:meta>
</office:document-meta>
</file>