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39c7dccdc94a1befd34dda2df4bb039.png"/>
  <manifest:file-entry manifest:media-type="image/png" manifest:full-path="Pictures/66cbcc350549ed8a211b4643dd4136ce.png"/>
  <manifest:file-entry manifest:media-type="image/png" manifest:full-path="Pictures/1197ff684bee7e34d7a730e9cd90782d.png"/>
  <manifest:file-entry manifest:media-type="image/png" manifest:full-path="Pictures/27425a0bf8fe107888363e06e93eb699.png"/>
  <manifest:file-entry manifest:media-type="image/png" manifest:full-path="Pictures/649965b8a142c75051b2c80f2d3b6582.png"/>
  <manifest:file-entry manifest:media-type="image/png" manifest:full-path="Pictures/3d95ac40f4cd9a9631f7732c62397f08.png"/>
  <manifest:file-entry manifest:media-type="image/png" manifest:full-path="Pictures/a7e918c7d71fc4b6c0eaf3f32cef0d69.png"/>
  <manifest:file-entry manifest:media-type="image/png" manifest:full-path="Pictures/eb87788c7435cc44a91f88465ca1cdb5.png"/>
  <manifest:file-entry manifest:media-type="image/png" manifest:full-path="Pictures/fb398f1bfb201f34db40efaea03e9be0.png"/>
  <manifest:file-entry manifest:media-type="image/png" manifest:full-path="Pictures/cec956c4f3775de7f1f9649afd6e3605.png"/>
  <manifest:file-entry manifest:media-type="image/png" manifest:full-path="Pictures/7f35d7edaee8817050dc13c713b748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atalogo_servicos"/><text:bookmark-start text:name="__RefHeading___catalogo_de_servicos_de_ti_1"/><text:bookmark-start text:name="catalogo_de_servicos_de_ti"/>Catálogo de Serviços de TI<text:bookmark-end text:name="__RefHeading___catalogo_de_servicos_de_ti_1"/><text:bookmark-end text:name="catalogo_de_servicos_de_ti"/></text:h>
      <text:p text:style-name="Text_20_body">Neste espaço você encontra os serviços de TI prestados no IFC organizados por categoria. Clique no serviço desejado para verificar informações detalhadas.</text:p>
      <text:p text:style-name="Text_20_body"><text:span text:style-name="Emphasis">Não estão listados neste catálogo os serviços internos de TI, cujo solicitante não se trata de servidor ou aluno.</text:span>
 </text:p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draw:frame draw:style-name="medialeft" draw:name="0" text:anchor-type="paragraph" draw:z-index="0" svg:width="1.5875cm" svg:height="1.5875cm"><draw:image xlink:href="Pictures/339c7dccdc94a1befd34dda2df4bb039.png" xlink:type="simple" xlink:show="embed" xlink:actuate="onLoad"/></draw:frame></text:p><text:h text:style-name="Heading_20_3" text:outline-level="3"><text:bookmark-start text:name="__RefHeading___conferencias_2"/><text:bookmark-start text:name="conferencias"/>Conferências<text:bookmark-end text:name="__RefHeading___conferencias_2"/><text:bookmark-end text:name="conferencias"/></text:h><text:p text:style-name="Horizontal_20_Line"/><text:p text:style-name="Text_20_body"><text:span text:style-name="Strong_20_Emphasis">&gt;</text:span> <text:a xlink:type="simple" xlink:href="http://manuais.dti.ifc.edu.br/doku.php?id=wiki:catalogo_servicos:cat_conferencias:serv_suporte_conferencia_web" text:style-name="Internet_20_link" text:visited-style-name="Visited_20_Internet_20_Link">Suporte à Conferência Web (webconf) </text:a><text:line-break/>
<text:span text:style-name="Strong_20_Emphasis">&gt;</text:span> <text:a xlink:type="simple" xlink:href="http://manuais.dti.ifc.edu.br/doku.php?id=wiki:catalogo_servicos:cat_conferencias:serv_suporte_video_conferencia" text:style-name="Internet_20_link" text:visited-style-name="Visited_20_Internet_20_Link">Suporte à Videoconferência </text:a><text:line-break/></text:p></table:table-cell></table:table-row></table:table></draw:text-box></draw:frame></text:p>
      <text:p text:style-name="Text_20_body"><draw:frame draw:style-name="PluginODTAutoStyle_Frame_5_text_frame" draw:name="Frame2" text:anchor-type="paragraph" svg:width="538.5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frame draw:style-name="medialeft" draw:name="1" text:anchor-type="paragraph" draw:z-index="1" svg:width="1.5875cm" svg:height="1.5875cm"><draw:image xlink:href="Pictures/66cbcc350549ed8a211b4643dd4136ce.png" xlink:type="simple" xlink:show="embed" xlink:actuate="onLoad"/></draw:frame></text:p><text:h text:style-name="Heading_20_3" text:outline-level="3"><text:bookmark-start text:name="__RefHeading___apoio_as_contratacoes_3"/><text:bookmark-start text:name="apoio_as_contratacoes"/>Apoio às Contratações<text:bookmark-end text:name="__RefHeading___apoio_as_contratacoes_3"/><text:bookmark-end text:name="apoio_as_contratacoes"/></text:h><text:p text:style-name="Horizontal_20_Line"/><text:p text:style-name="Text_20_body"><text:span text:style-name="Strong_20_Emphasis">&gt;</text:span> <text:a xlink:type="simple" xlink:href="http://manuais.dti.ifc.edu.br/doku.php?id=wiki:catalogo_servicos:cat_contratacoes:serv_estudo_tecnico" text:style-name="Internet_20_link" text:visited-style-name="Visited_20_Internet_20_Link">Estudo técnico para aquisições </text:a><text:line-break/>
<text:span text:style-name="Strong_20_Emphasis">&gt;</text:span> <text:a xlink:type="simple" xlink:href="http://manuais.dti.ifc.edu.br/doku.php?id=wiki:catalogo_servicos:cat_contratacoes:serv_avaliacao_propostas" text:style-name="Internet_20_link" text:visited-style-name="Visited_20_Internet_20_Link">Avaliação técnica de propostas  </text:a><text:line-break/>
<text:span text:style-name="Strong_20_Emphasis">&gt;</text:span> <text:a xlink:type="simple" xlink:href="http://manuais.dti.ifc.edu.br/doku.php?id=wiki:catalogo_servicos:cat_contratacoes:serv_fiscalizacao_contratos" text:style-name="Internet_20_link" text:visited-style-name="Visited_20_Internet_20_Link">Fiscalização técnica de contratos </text:a><text:line-break/></text:p></table:table-cell></table:table-row></table:table></draw:text-box></draw:frame></text:p>
      <text:p text:style-name="Text_20_body"><draw:frame draw:style-name="PluginODTAutoStyle_Frame_9_text_frame" draw:name="Frame3" text:anchor-type="paragraph" svg:width="538.58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left" draw:name="2" text:anchor-type="paragraph" draw:z-index="2" svg:width="1.5875cm" svg:height="1.5875cm"><draw:image xlink:href="Pictures/1197ff684bee7e34d7a730e9cd90782d.png" xlink:type="simple" xlink:show="embed" xlink:actuate="onLoad"/></draw:frame></text:p><text:h text:style-name="Heading_20_3" text:outline-level="3"><text:bookmark-start text:name="__RefHeading___datacenter_4"/><text:bookmark-start text:name="datacenter"/>Datacenter<text:bookmark-end text:name="__RefHeading___datacenter_4"/><text:bookmark-end text:name="datacenter"/></text:h><text:p text:style-name="Horizontal_20_Line"/><text:p text:style-name="Text_20_body"><text:span text:style-name="Strong_20_Emphasis">&gt;</text:span> <text:a xlink:type="simple" xlink:href="http://manuais.dti.ifc.edu.br/doku.php?id=wiki:catalogo_servicos:cat_datacenter:serv_hospedagem_sites" text:style-name="Internet_20_link" text:visited-style-name="Visited_20_Internet_20_Link">Hospedagem de sites </text:a><text:line-break/>
<text:span text:style-name="Strong_20_Emphasis">&gt;</text:span> <text:a xlink:type="simple" xlink:href="http://manuais.dti.ifc.edu.br/doku.php?id=wiki:catalogo_servicos:cat_datacenter:serv_avaliacao_propostas" text:style-name="Internet_20_link" text:visited-style-name="Visited_20_Internet_20_Link">Backup  </text:a><text:line-break/></text:p></table:table-cell></table:table-row></table:table></draw:text-box></draw:frame></text:p>
      <text:p text:style-name="Text_20_body"><draw:frame draw:style-name="PluginODTAutoStyle_Frame_13_text_frame" draw:name="Frame4" text:anchor-type="paragraph" svg:width="538.58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left" draw:name="3" text:anchor-type="paragraph" draw:z-index="3" svg:width="1.5875cm" svg:height="1.5875cm"><draw:image xlink:href="Pictures/27425a0bf8fe107888363e06e93eb699.png" xlink:type="simple" xlink:show="embed" xlink:actuate="onLoad"/></draw:frame></text:p><text:h text:style-name="Heading_20_3" text:outline-level="3"><text:bookmark-start text:name="__RefHeading___e-mail_5"/><text:bookmark-start text:name="e-mail"/>E-mail<text:bookmark-end text:name="__RefHeading___e-mail_5"/><text:bookmark-end text:name="e-mail"/></text:h><text:p text:style-name="Horizontal_20_Line"/><text:p text:style-name="Text_20_body"><text:span text:style-name="Strong_20_Emphasis">&gt;</text:span> <text:a xlink:type="simple" xlink:href="http://manuais.dti.ifc.edu.br/doku.php?id=wiki:catalogo_servicos:cat_email:serv_novas_contas_email" text:style-name="Internet_20_link" text:visited-style-name="Visited_20_Internet_20_Link">Novas contas de e-mail </text:a><text:line-break/>
<text:span text:style-name="Strong_20_Emphasis">&gt;</text:span> <text:a xlink:type="simple" xlink:href="http://manuais.dti.ifc.edu.br/doku.php?id=wiki:catalogo_servicos:cat_email:serv_suporte_contas_email" text:style-name="Internet_20_link" text:visited-style-name="Visited_20_Internet_20_Link">Suporte às contas de e-mail </text:a><text:line-break/>
<text:span text:style-name="Strong_20_Emphasis">&gt;</text:span> <text:a xlink:type="simple" xlink:href="http://manuais.dti.ifc.edu.br/doku.php?id=wiki:catalogo_servicos:cat_email:serv_suporte_grupos_email" text:style-name="Internet_20_link" text:visited-style-name="Visited_20_Internet_20_Link">Suporte aos grupos de e-mail </text:a><text:line-break/></text:p></table:table-cell></table:table-row></table:table></draw:text-box></draw:frame></text:p>
      <text:p text:style-name="Text_20_body"><draw:frame draw:style-name="PluginODTAutoStyle_Frame_17_text_frame" draw:name="Frame5" text:anchor-type="paragraph" svg:width="538.58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left" draw:name="4" text:anchor-type="paragraph" draw:z-index="4" svg:width="1.5875cm" svg:height="1.5875cm"><draw:image xlink:href="Pictures/649965b8a142c75051b2c80f2d3b6582.png" xlink:type="simple" xlink:show="embed" xlink:actuate="onLoad"/></draw:frame></text:p><text:h text:style-name="Heading_20_3" text:outline-level="3"><text:bookmark-start text:name="__RefHeading___estacao_de_trabalho_6"/><text:bookmark-start text:name="estacao_de_trabalho"/>Estação de Trabalho<text:bookmark-end text:name="__RefHeading___estacao_de_trabalho_6"/><text:bookmark-end text:name="estacao_de_trabalho"/></text:h><text:p text:style-name="Horizontal_20_Line"/><text:p text:style-name="Text_20_body"><text:span text:style-name="Strong_20_Emphasis">&gt;</text:span> <text:a xlink:type="simple" xlink:href="http://manuais.dti.ifc.edu.br/doku.php?id=wiki:catalogo_servicos:cat_estacoes_de_trabalho:serv_suporte_equipamentos" text:style-name="Internet_20_link" text:visited-style-name="Visited_20_Internet_20_Link">Instalação de Token e certificados digitais </text:a><text:line-break/>
<text:span text:style-name="Strong_20_Emphasis">&gt;</text:span> <text:a xlink:type="simple" xlink:href="http://manuais.dti.ifc.edu.br/doku.php?id=wiki:catalogo_servicos:cat_estacoes_de_trabalho:serv_suporte_equipamentos" text:style-name="Internet_20_link" text:visited-style-name="Visited_20_Internet_20_Link">Suporte, instalação e manutenção de equipamentos de TI  </text:a><text:line-break/>
<text:span text:style-name="Strong_20_Emphasis">&gt;</text:span> <text:a xlink:type="simple" xlink:href="http://manuais.dti.ifc.edu.br/doku.php?id=wiki:catalogo_servicos:cat_estacoes_de_trabalho:serv_suporte_softwares" text:style-name="Internet_20_link" text:visited-style-name="Visited_20_Internet_20_Link">Suporte e instalação de softwares </text:a><text:line-break/>
<text:span text:style-name="Strong_20_Emphasis">&gt;</text:span> <text:a xlink:type="simple" xlink:href="http://manuais.dti.ifc.edu.br/doku.php?id=wiki:catalogo_servicos:cat_estacoes_de_trabalho:serv_office365" text:style-name="Internet_20_link" text:visited-style-name="Visited_20_Internet_20_Link">*Office 365 (on-line) </text:a><text:line-break/></text:p></table:table-cell></table:table-row></table:table></draw:text-box></draw:frame></text:p>
      <text:p text:style-name="Text_20_body"><draw:frame draw:style-name="PluginODTAutoStyle_Frame_21_text_frame" draw:name="Frame6" text:anchor-type="paragraph" svg:width="538.58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left" draw:name="5" text:anchor-type="paragraph" draw:z-index="5" svg:width="1.5875cm" svg:height="1.5875cm"><draw:image xlink:href="Pictures/3d95ac40f4cd9a9631f7732c62397f08.png" xlink:type="simple" xlink:show="embed" xlink:actuate="onLoad"/></draw:frame></text:p><text:h text:style-name="Heading_20_3" text:outline-level="3"><text:bookmark-start text:name="__RefHeading___impressao_7"/><text:bookmark-start text:name="impressao"/>Impressão<text:bookmark-end text:name="__RefHeading___impressao_7"/><text:bookmark-end text:name="impressao"/></text:h><text:p text:style-name="Horizontal_20_Line"/><text:p text:style-name="Text_20_body"><text:span text:style-name="Strong_20_Emphasis">&gt;</text:span> <text:a xlink:type="simple" xlink:href="http://manuais.dti.ifc.edu.br/doku.php?id=wiki:catalogo_servicos:cat_impressao:serv_config_impressora" text:style-name="Internet_20_link" text:visited-style-name="Visited_20_Internet_20_Link">Configuração de impressora em estação de trabalho </text:a><text:line-break/>
<text:span text:style-name="Strong_20_Emphasis">&gt;</text:span> <text:a xlink:type="simple" xlink:href="http://manuais.dti.ifc.edu.br/doku.php?id=wiki:catalogo_servicos:cat_impressao:serv_reposicao_toner" text:style-name="Internet_20_link" text:visited-style-name="Visited_20_Internet_20_Link">Reposição de toner e papel </text:a><text:line-break/>
<text:span text:style-name="Strong_20_Emphasis">&gt;</text:span> <text:a xlink:type="simple" xlink:href="http://manuais.dti.ifc.edu.br/doku.php?id=wiki:catalogo_servicos:cat_impressao:serv_suporte_impressoras" text:style-name="Internet_20_link" text:visited-style-name="Visited_20_Internet_20_Link">Suporte, instalação e manutenção de impressoras </text:a><text:line-break/></text:p></table:table-cell></table:table-row></table:table></draw:text-box></draw:frame></text:p>
      <text:p text:style-name="Text_20_body"><draw:frame draw:style-name="PluginODTAutoStyle_Frame_25_text_frame" draw:name="Frame7" text:anchor-type="paragraph" svg:width="538.58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left" draw:name="6" text:anchor-type="paragraph" draw:z-index="6" svg:width="1.5875cm" svg:height="1.5875cm"><draw:image xlink:href="Pictures/a7e918c7d71fc4b6c0eaf3f32cef0d69.png" xlink:type="simple" xlink:show="embed" xlink:actuate="onLoad"/></draw:frame></text:p><text:h text:style-name="Heading_20_3" text:outline-level="3"><text:bookmark-start text:name="__RefHeading___rede_8"/><text:bookmark-start text:name="rede"/>Rede<text:bookmark-end text:name="__RefHeading___rede_8"/><text:bookmark-end text:name="rede"/></text:h><text:p text:style-name="Horizontal_20_Line"/><text:p text:style-name="Text_20_body"><text:span text:style-name="Strong_20_Emphasis">&gt;</text:span> <text:a xlink:type="simple" xlink:href="http://manuais.dti.ifc.edu.br/doku.php?id=wiki:catalogo_servicos:cat_rede:serv_projeto_redes" text:style-name="Internet_20_link" text:visited-style-name="Visited_20_Internet_20_Link">Projeto e manutenção de redes </text:a><text:line-break/>
<text:span text:style-name="Strong_20_Emphasis">&gt;</text:span> <text:a xlink:type="simple" xlink:href="http://manuais.dti.ifc.edu.br/doku.php?id=wiki:catalogo_servicos:cat_rede:serv_suporte_wifi" text:style-name="Internet_20_link" text:visited-style-name="Visited_20_Internet_20_Link">Suporte à rede sem fio (wi-fi) </text:a><text:line-break/>
<text:span text:style-name="Strong_20_Emphasis">&gt;</text:span> <text:a xlink:type="simple" xlink:href="http://manuais.dti.ifc.edu.br/doku.php?id=wiki:catalogo_servicos:cat_rede:serv_suporte_wifi_visitantes" text:style-name="Internet_20_link" text:visited-style-name="Visited_20_Internet_20_Link">Suporte à rede sem fio (wi-fi) para visitantes </text:a><text:line-break/>
<text:span text:style-name="Strong_20_Emphasis">&gt;</text:span> <text:a xlink:type="simple" xlink:href="http://manuais.dti.ifc.edu.br/doku.php?id=wiki:catalogo_servicos:cat_rede:serv_suporte_rede_cabeada" text:style-name="Internet_20_link" text:visited-style-name="Visited_20_Internet_20_Link">Suporte à rede cabeada </text:a><text:line-break/>
<text:span text:style-name="Strong_20_Emphasis">&gt;</text:span> <text:a xlink:type="simple" xlink:href="http://manuais.dti.ifc.edu.br/doku.php?id=wiki:catalogo_servicos:cat_rede:serv_compartilhamento_arquivos" text:style-name="Internet_20_link" text:visited-style-name="Visited_20_Internet_20_Link">Compartilhamento de arquivos na rede </text:a><text:line-break/></text:p></table:table-cell></table:table-row></table:table></draw:text-box></draw:frame></text:p>
      <text:p text:style-name="Text_20_body"><draw:frame draw:style-name="PluginODTAutoStyle_Frame_29_text_frame" draw:name="Frame8" text:anchor-type="paragraph" svg:width="538.58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left" draw:name="7" text:anchor-type="paragraph" draw:z-index="7" svg:width="1.5875cm" svg:height="1.5875cm"><draw:image xlink:href="Pictures/eb87788c7435cc44a91f88465ca1cdb5.png" xlink:type="simple" xlink:show="embed" xlink:actuate="onLoad"/></draw:frame></text:p><text:h text:style-name="Heading_20_3" text:outline-level="3"><text:bookmark-start text:name="__RefHeading___seguranca_da_informacao_9"/><text:bookmark-start text:name="seguranca_da_informacao"/>Segurança da Informação<text:bookmark-end text:name="__RefHeading___seguranca_da_informacao_9"/><text:bookmark-end text:name="seguranca_da_informacao"/></text:h><text:p text:style-name="Horizontal_20_Line"/><text:p text:style-name="Text_20_body"><text:span text:style-name="Strong_20_Emphasis">&gt;</text:span> <text:a xlink:type="simple" xlink:href="http://manuais.dti.ifc.edu.br/doku.php?id=wiki:catalogo_servicos:cat_seguranca:serv_incidentes" text:style-name="Internet_20_link" text:visited-style-name="Visited_20_Internet_20_Link">Prevenção, tratamento e resposta à incidentes de segurança </text:a><text:line-break/>
<text:span text:style-name="Strong_20_Emphasis">&gt;</text:span> <text:a xlink:type="simple" xlink:href="http://manuais.dti.ifc.edu.br/doku.php?id=wiki:catalogo_servicos:cat_seguranca:serv_restricao" text:style-name="Internet_20_link" text:visited-style-name="Visited_20_Internet_20_Link">Restrição/liberação de navegação ou sistemas </text:a><text:line-break/></text:p></table:table-cell></table:table-row></table:table></draw:text-box></draw:frame></text:p>
      <text:p text:style-name="Text_20_body"><draw:frame draw:style-name="PluginODTAutoStyle_Frame_33_text_frame" draw:name="Frame9" text:anchor-type="paragraph" svg:width="538.58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left" draw:name="8" text:anchor-type="paragraph" draw:z-index="8" svg:width="1.5875cm" svg:height="1.5875cm"><draw:image xlink:href="Pictures/fb398f1bfb201f34db40efaea03e9be0.png" xlink:type="simple" xlink:show="embed" xlink:actuate="onLoad"/></draw:frame></text:p><text:h text:style-name="Heading_20_3" text:outline-level="3"><text:bookmark-start text:name="__RefHeading___sites_10"/><text:bookmark-start text:name="sites"/>Sites<text:bookmark-end text:name="__RefHeading___sites_10"/><text:bookmark-end text:name="sites"/></text:h><text:p text:style-name="Horizontal_20_Line"/><text:p text:style-name="Text_20_body"><text:span text:style-name="Strong_20_Emphasis">&gt;</text:span> <text:a xlink:type="simple" xlink:href="http://manuais.dti.ifc.edu.br/doku.php?id=wiki:catalogo_servicos:cat_sites:serv_suporte_sites" text:style-name="Internet_20_link" text:visited-style-name="Visited_20_Internet_20_Link">Suporte aos sites institucionais </text:a><text:line-break/>
<text:span text:style-name="Strong_20_Emphasis">&gt;</text:span> <text:a xlink:type="simple" xlink:href="http://manuais.dti.ifc.edu.br/doku.php?id=wiki:catalogo_servicos:cat_sites:serv_treinamentos_sites" text:style-name="Internet_20_link" text:visited-style-name="Visited_20_Internet_20_Link">Treinamentos </text:a><text:line-break/></text:p></table:table-cell></table:table-row></table:table></draw:text-box></draw:frame></text:p>
      <text:p text:style-name="Text_20_body"><draw:frame draw:style-name="PluginODTAutoStyle_Frame_37_text_frame" draw:name="Frame10" text:anchor-type="paragraph" svg:width="538.58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frame draw:style-name="medialeft" draw:name="9" text:anchor-type="paragraph" draw:z-index="9" svg:width="1.5875cm" svg:height="1.5875cm"><draw:image xlink:href="Pictures/cec956c4f3775de7f1f9649afd6e3605.png" xlink:type="simple" xlink:show="embed" xlink:actuate="onLoad"/></draw:frame></text:p><text:h text:style-name="Heading_20_3" text:outline-level="3"><text:bookmark-start text:name="__RefHeading___sistemas_11"/><text:bookmark-start text:name="sistemas"/>Sistemas<text:bookmark-end text:name="__RefHeading___sistemas_11"/><text:bookmark-end text:name="sistemas"/></text:h><text:p text:style-name="Horizontal_20_Line"/><text:p text:style-name="Text_20_body"><text:span text:style-name="Strong_20_Emphasis">&gt;</text:span> <text:a xlink:type="simple" xlink:href="http://manuais.dti.ifc.edu.br/doku.php?id=wiki:catalogo_servicos:cat_sistemas:serv_analise_sistemas" text:style-name="Internet_20_link" text:visited-style-name="Visited_20_Internet_20_Link">Análise de sistemas </text:a><text:line-break/>
<text:span text:style-name="Strong_20_Emphasis">&gt;</text:span> <text:a xlink:type="simple" xlink:href="http://manuais.dti.ifc.edu.br/doku.php?id=wiki:catalogo_servicos:cat_sistemas:serv_customizacao" text:style-name="Internet_20_link" text:visited-style-name="Visited_20_Internet_20_Link">Customização de sistemas institucionais </text:a><text:line-break/>
<text:span text:style-name="Strong_20_Emphasis">&gt;</text:span> <text:a xlink:type="simple" xlink:href="http://manuais.dti.ifc.edu.br/doku.php?id=wiki:catalogo_servicos:cat_sistemas:serv_desenvolvimento" text:style-name="Internet_20_link" text:visited-style-name="Visited_20_Internet_20_Link">Desenvolvimento de sistemas </text:a><text:line-break/>
<text:span text:style-name="Strong_20_Emphasis">&gt;</text:span> <text:a xlink:type="simple" xlink:href="http://manuais.dti.ifc.edu.br/doku.php?id=wiki:catalogo_servicos:cat_sistemas:serv_implantacao_sig" text:style-name="Internet_20_link" text:visited-style-name="Visited_20_Internet_20_Link">Implantação de módulos SIG </text:a><text:line-break/>
<text:span text:style-name="Strong_20_Emphasis">&gt;</text:span> <text:a xlink:type="simple" xlink:href="http://manuais.dti.ifc.edu.br/doku.php?id=wiki:catalogo_servicos:cat_sistemas:serv_permissoes" text:style-name="Internet_20_link" text:visited-style-name="Visited_20_Internet_20_Link">Permissões de acesso aos sistemas </text:a><text:line-break/>
<text:span text:style-name="Strong_20_Emphasis">&gt;</text:span> <text:a xlink:type="simple" xlink:href="http://manuais.dti.ifc.edu.br/doku.php?id=wiki:catalogo_servicos:cat_sistemas:serv_material_apoio" text:style-name="Internet_20_link" text:visited-style-name="Visited_20_Internet_20_Link">Produção de material de apoio (manuais) </text:a><text:line-break/>
<text:span text:style-name="Strong_20_Emphasis">&gt;</text:span> <text:a xlink:type="simple" xlink:href="http://manuais.dti.ifc.edu.br/doku.php?id=wiki:catalogo_servicos:cat_sistemas:serv_suporte_sig" text:style-name="Internet_20_link" text:visited-style-name="Visited_20_Internet_20_Link">Suporte aos sistemas SIG (SIPAC, SIGAA, SIGRH e SIGAdmin) </text:a><text:line-break/>
<text:span text:style-name="Strong_20_Emphasis">&gt;</text:span> <text:a xlink:type="simple" xlink:href="http://manuais.dti.ifc.edu.br/doku.php?id=wiki:catalogo_servicos:cat_sistemas:serv_suporte_seletivo" text:style-name="Internet_20_link" text:visited-style-name="Visited_20_Internet_20_Link">Suporte aos sistemas locais dos campus </text:a><text:line-break/>
<text:span text:style-name="Strong_20_Emphasis">&gt;</text:span> <text:a xlink:type="simple" xlink:href="http://manuais.dti.ifc.edu.br/doku.php?id=wiki:catalogo_servicos:cat_sistemas:serv_suporte_seletivo" text:style-name="Internet_20_link" text:visited-style-name="Visited_20_Internet_20_Link">Suporte ao sistema Processo Seletivo </text:a><text:line-break/>
<text:span text:style-name="Strong_20_Emphasis">&gt;</text:span> <text:a xlink:type="simple" xlink:href="http://manuais.dti.ifc.edu.br/doku.php?id=wiki:catalogo_servicos:cat_sistemas:serv_treinamentos_sistemas" text:style-name="Internet_20_link" text:visited-style-name="Visited_20_Internet_20_Link">Treinamentos</text:a><text:line-break/></text:p></table:table-cell></table:table-row></table:table></draw:text-box></draw:frame></text:p>
      <text:p text:style-name="Text_20_body"><draw:frame draw:style-name="PluginODTAutoStyle_Frame_41_text_frame" draw:name="Frame11" text:anchor-type="paragraph" svg:width="538.58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draw:frame draw:style-name="medialeft" draw:name="10" text:anchor-type="paragraph" draw:z-index="10" svg:width="1.5875cm" svg:height="1.5875cm"><draw:image xlink:href="Pictures/7f35d7edaee8817050dc13c713b74895.png" xlink:type="simple" xlink:show="embed" xlink:actuate="onLoad"/></draw:frame></text:p><text:h text:style-name="Heading_20_3" text:outline-level="3"><text:bookmark-start text:name="__RefHeading___telefonia_12"/><text:bookmark-start text:name="telefonia"/>Telefonia<text:bookmark-end text:name="__RefHeading___telefonia_12"/><text:bookmark-end text:name="telefonia"/></text:h><text:p text:style-name="Horizontal_20_Line"/><text:p text:style-name="Text_20_body"><text:span text:style-name="Strong_20_Emphasis">&gt;</text:span> <text:a xlink:type="simple" xlink:href="http://manuais.dti.ifc.edu.br/doku.php?id=wiki:catalogo_servicos:cat_telefonia:serv_apoio_telefonia" text:style-name="Internet_20_link" text:visited-style-name="Visited_20_Internet_20_Link">Apoio ao serviço de telefonia </text:a><text:line-break/></text:p></table:table-cell></table:table-row></table:table></draw:text-box></draw:frame></text:p>
      <text:p text:style-name="Text_20_body">*verifique abrangência do serviço.</text:p>
      <text:p text:style-name="Text_20_body"> <text:span text:style-name="Emphasis">os ícones utilizados nesta página possuem seus direitos reservados à freepik.com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8::29:24</meta:creation-date>
    <dc:creator>Generated</dc:creator>
    <dc:date>2026-08-26T08::29:24</dc:date>
    <dc:language>en-US</dc:language>
    <meta:editing-cycles>1</meta:editing-cycles>
    <meta:editing-duration>PT0S</meta:editing-duration>
    <dc:title>wiki:catalogo_servicos</dc:title>
  </office:meta>
</office:document-meta>
</file>