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ee8d33588440dc43af8e0d922a0a6b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xternos_protocolo"/><text:bookmark-start text:name="__RefHeading___assinatura_de_documentos_1"/><text:bookmark-start text:name="assinatura_de_documentos"/>Assinatura de Documentos<text:bookmark-end text:name="__RefHeading___assinatura_de_documentos_1"/><text:bookmark-end text:name="assinatura_de_documentos"/></text:h>
      <text:p text:style-name="Text_20_body">
A Assinatura de documentos é uma funcionalidade direcionada a tornar os processos digitais mais acessíveis a todos os indivíduos que possuem algum tipo de vínculo co o Instituto Federal Catarinense. Os Técnicos Administrativos e Professores já estavam aptos a realizar estas tarefas, uma vez que compõem o quadro de Servidores do IFC. Recentemente foi realizado um grande esforço por parte dos desenvolvedores do SIG de modo a disponibilizar esta funcionalidade a toda a comunidade.</text:p>
      <text:p text:style-name="Text_20_body">Assim, foi disponibilizada a possibilidade de assinatura de documentos oficiais por parte de Alunos, Terceirizados e também pelo público externo. Esta funcionalidade está disponível no Portal Público, e pode ser acessada pelo item Assinantes Externos, conforme demonstrado na imagem abaixo.
<draw:frame draw:style-name="mediacenter" draw:name=" Assinantes Externos Legend" text:anchor-type="paragraph" draw:z-index="0" svg:width="25.320625cm" style:rel-width="100%"><draw:text-box><text:p text:style-name="legendcenter"><draw:frame draw:style-name="mediacenter" draw:name=" Assinantes Externos" text:anchor-type="paragraph" draw:z-index="0" svg:width="25.320625cm" style:rel-width="100%" svg:height="14.44625cm" style:rel-height="scale"><draw:image xlink:href="Pictures/3ee8d33588440dc43af8e0d922a0a6b7.png" xlink:type="simple" xlink:show="embed" xlink:actuate="onLoad"/></draw:frame> Assinantes Externos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3::38:39</meta:creation-date>
    <dc:creator>Generated</dc:creator>
    <dc:date>2026-08-23T23::38:39</dc:date>
    <dc:language>en-US</dc:language>
    <meta:editing-cycles>1</meta:editing-cycles>
    <meta:editing-duration>PT0S</meta:editing-duration>
    <dc:title>wiki:externos_protocolo</dc:title>
  </office:meta>
</office:document-meta>
</file>