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6ad2ce3285beb1250f9f1f197303c1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right" draw:name="Fluxo de Gestão de Projetos Legend" text:anchor-type="paragraph" draw:z-index="0" svg:width="10.583333333333cm"><draw:text-box><text:p text:style-name="legendcenter"><draw:frame draw:style-name="mediaright" draw:name="Fluxo de Gestão de Projetos" text:anchor-type="paragraph" draw:z-index="0" svg:width="10.583333333333cm" svg:height="7.9923254029163cm"><draw:image xlink:href="Pictures/f6ad2ce3285beb1250f9f1f197303c17.png" xlink:type="simple" xlink:show="embed" xlink:actuate="onLoad"/></draw:frame>Fluxo de Gestão de Projetos</text:p></draw:text-box></draw:frame></text:p>
      <text:h text:style-name="Heading_20_3" text:outline-level="3"><text:bookmark text:name="wiki:gerencia_projetos"/><text:bookmark-start text:name="__RefHeading___fluxo_e_documentos_para_gerencia_de_projetos_1"/><text:bookmark-start text:name="fluxo_e_documentos_para_gerencia_de_projetos"/>Fluxo e documentos para Gerência de Projetos<text:bookmark-end text:name="__RefHeading___fluxo_e_documentos_para_gerencia_de_projetos_1"/><text:bookmark-end text:name="fluxo_e_documentos_para_gerencia_de_projetos"/></text:h>
      <text:p text:style-name="Text_20_body">Esta documentação apresenta uma introdução aos principais artefatos/fluxo relacionados ao gerenciamento de projetos.</text:p>
      <text:h text:style-name="Heading_20_4" text:outline-level="4"><text:bookmark-start text:name="__RefHeading___fluxo_2"/><text:bookmark-start text:name="fluxo"/>Fluxo<text:bookmark-end text:name="__RefHeading___fluxo_2"/><text:bookmark-end text:name="fluxo"/></text:h>
      <text:list text:style-name="List_20_1" text:continue-numbering="false">
        <text:list-item>
          <text:p text:style-name="List_20_1_Content_First"> <text:span text:style-name="Strong_20_Emphasis">Solicita demanda</text:span></text:p>
          <text:list text:style-name="List_20_1">
            <text:list-item>
              <text:p text:style-name="List_20_1_Content"> O requisitante encaminha demanda para o setor responsável pela gerencia/execução do projeto.</text:p>
            </text:list-item>
          </text:list>
        </text:list-item>
        <text:list-item>
          <text:p text:style-name="List_20_1_Content"> <text:span text:style-name="Strong_20_Emphasis">Avalia solicitação</text:span></text:p>
          <text:list text:style-name="List_20_1">
            <text:list-item>
              <text:p text:style-name="List_20_1_Content"> O setor responsável realiza uma primeira avaliação da demanda e verifica se o projeto é viável neste momento para sua execução. </text:p>
            </text:list-item>
          </text:list>
        </text:list-item>
        <text:list-item>
          <text:p text:style-name="List_20_1_Content"> <text:span text:style-name="Strong_20_Emphasis">Realiza Gestão da solicitação</text:span></text:p>
          <text:list text:style-name="List_20_1">
            <text:list-item>
              <text:p text:style-name="List_20_1_Content"> Caso o projeto seja classificado como não viável no momento, este deverá ser documentado pelo setor responsável.</text:p>
            </text:list-item>
          </text:list>
        </text:list-item>
        <text:list-item>
          <text:p text:style-name="List_20_1_Content"> <text:span text:style-name="Strong_20_Emphasis">Comunica requisitante</text:span></text:p>
          <text:list text:style-name="List_20_1">
            <text:list-item>
              <text:p text:style-name="List_20_1_Content"> Como o projeto foi classificado como não viável neste momento, deve ser comunicado o setor requisitante sobre esta classificação.</text:p>
            </text:list-item>
          </text:list>
        </text:list-item>
        <text:list-item>
          <text:p text:style-name="List_20_1_Content"> <text:span text:style-name="Strong_20_Emphasis">Avalia DOD</text:span></text:p>
          <text:list text:style-name="List_20_1">
            <text:list-item>
              <text:p text:style-name="List_20_1_Content"> O setor responsável verifica se existe algum DOD preenchido sobre a demanda apresentada, caso sim realiza a avaliação e verifica se necessita de ajustes, caso contrário encaminha ao requisitante para preenchimento ou adequações.</text:p>
            </text:list-item>
          </text:list>
        </text:list-item>
        <text:list-item>
          <text:p text:style-name="List_20_1_Content"> <text:span text:style-name="Strong_20_Emphasis">Preenche ou altera DOD</text:span></text:p>
          <text:list text:style-name="List_20_1">
            <text:list-item>
              <text:p text:style-name="List_20_1_Content"> O requisitante deverá preencher ou realizar algum ajuste solicitado pelo setor responsável.</text:p>
            </text:list-item>
            <text:list-item>
              <text:p text:style-name="List_20_1_Content"> <text:a xlink:type="simple" xlink:href="http://manuais.dti.ifc.edu.br/lib/exe/fetch.php?media=restrito:csi:documentacao:modelo_dod.odt" text:style-name="Internet_20_link" text:visited-style-name="Visited_20_Internet_20_Link"> Modelo DOD</text:a></text:p>
            </text:list-item>
          </text:list>
        </text:list-item>
        <text:list-item>
          <text:p text:style-name="List_20_1_Content"> <text:span text:style-name="Strong_20_Emphasis">Monta equipe</text:span></text:p>
          <text:list text:style-name="List_20_1">
            <text:list-item>
              <text:p text:style-name="List_20_1_Content"> O setor responsável monta a equipe no qual irá executar o projeto e já agenda a primeira reunião com toda a equipe para montar o Canvas. </text:p>
            </text:list-item>
          </text:list>
        </text:list-item>
        <text:list-item>
          <text:p text:style-name="List_20_1_Content"> <text:span text:style-name="Strong_20_Emphasis">Montar Canvas</text:span></text:p>
          <text:list text:style-name="List_20_1">
            <text:list-item>
              <text:p text:style-name="List_20_1_Content"> O Líder do projeto em reunião com a equipe de projeto realiza o preenchimento do Canvas para posterior do termo de abertura.</text:p>
            </text:list-item>
            <text:list-item>
              <text:p text:style-name="List_20_1_Content"> <text:a xlink:type="simple" xlink:href="http://manuais.dti.ifc.edu.br/lib/exe/fetch.php?media=restrito:csi:documentacao:canvas.pdf" text:style-name="Internet_20_link" text:visited-style-name="Visited_20_Internet_20_Link">Modelo de Canvas</text:a> </text:p>
            </text:list-item>
          </text:list>
        </text:list-item>
        <text:list-item>
          <text:p text:style-name="List_20_1_Content"> <text:span text:style-name="Strong_20_Emphasis">Montar Termo de Abertura</text:span></text:p>
          <text:list text:style-name="List_20_1">
            <text:list-item>
              <text:p text:style-name="List_20_1_Content"> Formalizar o novo projeto, apresentando as informações básicas para iniciar o planejamento.</text:p>
            </text:list-item>
            <text:list-item>
              <text:p text:style-name="List_20_1_Content"> <text:a xlink:type="simple" xlink:href="http://manuais.dti.ifc.edu.br/lib/exe/fetch.php?media=restrito:csi:documentacao:modelo_termo_abertura.odt" text:style-name="Internet_20_link" text:visited-style-name="Visited_20_Internet_20_Link"> Modelo Termo de Abertura</text:a></text:p>
            </text:list-item>
          </text:list>
        </text:list-item>
        <text:list-item>
          <text:p text:style-name="List_20_1_Content"> <text:span text:style-name="Strong_20_Emphasis">Definição de escopo</text:span></text:p>
          <text:list text:style-name="List_20_1">
            <text:list-item>
              <text:p text:style-name="List_20_1_Content"> Definir todas as entregas que devem ser geradas pela equipe do projeto para que os seus objetivos sejam alcançados.</text:p>
            </text:list-item>
            <text:list-item>
              <text:p text:style-name="List_20_1_Content"> Nesta etapa é definido os documentos utilizados na execução do projeto. Ex: Diagramas.</text:p>
            </text:list-item>
          </text:list>
        </text:list-item>
        <text:list-item>
          <text:p text:style-name="List_20_1_Content"> <text:span text:style-name="Strong_20_Emphasis">Montar cronograma</text:span></text:p>
          <text:list text:style-name="List_20_1">
            <text:list-item>
              <text:p text:style-name="List_20_1_Content"> Definir as atividades necessárias para realizar as entregas previstas no escopo, sequenciando-as, definindo recursos, durações e restrições.</text:p>
            </text:list-item>
          </text:list>
        </text:list-item>
        <text:list-item>
          <text:p text:style-name="List_20_1_Content"> Análise de riscos</text:p>
          <text:list text:style-name="List_20_1">
            <text:list-item>
              <text:p text:style-name="List_20_1_Content"> analisar os riscos do projeto visando intensificar os efeitos gerados por eventos positivos e reduzir o impacto da ocorrência de eventos negativos. A identificação e análise são insumos para a equipe do projeto tomar decisões de como os riscos serão gerenciados.</text:p>
            </text:list-item>
            <text:list-item>
              <text:p text:style-name="List_20_1_Content_Last"> <text:a xlink:type="simple" xlink:href="http://manuais.dti.ifc.edu.br/lib/exe/fetch.php?media=restrito:csi:documentacao:modelo_analise_riscos.ods" text:style-name="Internet_20_link" text:visited-style-name="Visited_20_Internet_20_Link">Modelo Análise de Riscos</text:a></text:p>
            </text:list-item>
          </text:list>
        </text:list-item>
      </text:list>
      <text:h text:style-name="Heading_20_4" text:outline-level="4"><text:bookmark-start text:name="__RefHeading___referencias_3"/><text:bookmark-start text:name="referencias"/>Referências<text:bookmark-end text:name="__RefHeading___referencias_3"/><text:bookmark-end text:name="referencias"/></text:h>
      <text:p text:style-name="Text_20_body"><text:a xlink:type="simple" xlink:href="https://www.gov.br/governodigital/pt-br/sisp/documentos/metodologia-de-gerenciamento-de-projetos-do-sisp-mgp-sisp" text:style-name="Internet_20_link" text:visited-style-name="Visited_20_Internet_20_Link"> Metodologia de Gerenciamento de Projetos SISP</text:a></text:p>
      <text:p text:style-name="Text_20_body"><text:a xlink:type="simple" xlink:href="http://pmcanvas.com.br/" text:style-name="Internet_20_link" text:visited-style-name="Visited_20_Internet_20_Link"> José Finocchio Jr. Criador do Projec Model Canvas</text:a></text:p>
      <text:p text:style-name="Text_20_body"><text:a xlink:type="simple" xlink:href="https://www.pmi.org/" text:style-name="Internet_20_link" text:visited-style-name="Visited_20_Internet_20_Link"> PMI - Referencia mundial em gerenciamento de projeto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3::42:25</meta:creation-date>
    <dc:creator>Generated</dc:creator>
    <dc:date>2026-08-23T23::42:25</dc:date>
    <dc:language>en-US</dc:language>
    <meta:editing-cycles>1</meta:editing-cycles>
    <meta:editing-duration>PT0S</meta:editing-duration>
    <dc:title>wiki:gerencia_projetos</dc:title>
  </office:meta>
</office:document-meta>
</file>