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a4ebaefd3910028b3286125971658e.png"/>
  <manifest:file-entry manifest:media-type="image/png" manifest:full-path="Pictures/d53a941e00b84ebdfa3785e7bc0298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material_apoio:contratacoes:modelo_dod_sipac"/>1) Para usar um modelo de DOD ao cadastrar um documento no SIPAC é importante que informe no campo “Tipo do Documento” a opção “FORMULARIO”.</text:p>
      <text:p text:style-name="Text_20_body">2) A seguir marque a opção “Escrever Documento”, conforme a figura.</text:p>
      <text:p text:style-name="Text_20_body"><draw:frame draw:style-name="media" draw:name="0" text:anchor-type="as-char" draw:z-index="0" svg:width="10.583333333333cm" svg:height="6.2173070441523cm"><draw:image xlink:href="Pictures/3ea4ebaefd3910028b3286125971658e.png" xlink:type="simple" xlink:show="embed" xlink:actuate="onLoad"/></draw:frame></text:p>
      <text:p text:style-name="Text_20_body">3) Clique no botão “CARREGAR MODELO”</text:p>
      <text:p text:style-name="Text_20_body">4) Escolha o modelo DOD Requisitante, conforme ilustrado a serguir.</text:p>
      <text:p text:style-name="Text_20_body"><draw:frame draw:style-name="media" draw:name="1" text:anchor-type="as-char" draw:z-index="1" svg:width="10.583333333333cm" svg:height="6.6824948665298cm"><draw:image xlink:href="Pictures/d53a941e00b84ebdfa3785e7bc02984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38:28</meta:creation-date>
    <dc:creator>Generated</dc:creator>
    <dc:date>2026-08-24T00::38:28</dc:date>
    <dc:language>en-US</dc:language>
    <meta:editing-cycles>1</meta:editing-cycles>
    <meta:editing-duration>PT0S</meta:editing-duration>
    <dc:title>wiki:material_apoio:contratacoes:modelo_dod_sipac</dc:title>
  </office:meta>
</office:document-meta>
</file>