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material_apoio:suporte_tecnico:status_chamado"/>Saiba qual é o significado do status do seu chamado:</text:p>
      <text:list text:style-name="List_20_1" text:continue-numbering="false">
        <text:list-item>
          <text:p text:style-name="List_20_1_Content_First"> Item de lista não ordenadaNovo: chamado registrado sem atribuição de técnico</text:p>
        </text:list-item>
        <text:list-item>
          <text:p text:style-name="List_20_1_Content"> Processando(Atribuído): chamado atribuído ao técnico responsável</text:p>
        </text:list-item>
        <text:list-item>
          <text:p text:style-name="List_20_1_Content"> Processando(Planejado): chamado foi atribuído, porém será atendido conforme planejamento técnico</text:p>
        </text:list-item>
        <text:list-item>
          <text:p text:style-name="List_20_1_Content"> Pendente: status que sinaliza a dependência de terceiros</text:p>
        </text:list-item>
        <text:list-item>
          <text:p text:style-name="List_20_1_Content"> Solucionado: chamado solucionado, porém aguardando aprovação do usuário.</text:p>
        </text:list-item>
        <text:list-item>
          <text:p text:style-name="List_20_1_Content_Last"> Fechado: chamado solucionado e aprovado pelo usuári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1:36</meta:creation-date>
    <dc:creator>Generated</dc:creator>
    <dc:date>2026-08-24T00::41:36</dc:date>
    <dc:language>en-US</dc:language>
    <meta:editing-cycles>1</meta:editing-cycles>
    <meta:editing-duration>PT0S</meta:editing-duration>
    <dc:title>wiki:material_apoio:suporte_tecnico:status_chamado</dc:title>
  </office:meta>
</office:document-meta>
</file>