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22880c7281117f28d1a6f016b5ae33.jpg"/>
  <manifest:file-entry manifest:media-type="image/jpeg" manifest:full-path="Pictures/ab58c7f6bc74e1bd37fb27cd990d3d10.jpg"/>
  <manifest:file-entry manifest:media-type="image/jpeg" manifest:full-path="Pictures/8001fef4bd4c382345fd0cdcf1a445a7.jpg"/>
  <manifest:file-entry manifest:media-type="image/jpeg" manifest:full-path="Pictures/e0e9b6f470feb671d9af18bd511e85f0.jpg"/>
  <manifest:file-entry manifest:media-type="image/jpeg" manifest:full-path="Pictures/bbe9c6644abef5aa0c1950bca1945492.jpg"/>
  <manifest:file-entry manifest:media-type="image/jpeg" manifest:full-path="Pictures/0873fc0c916ae8801ced8109cdc98c70.jpg"/>
  <manifest:file-entry manifest:media-type="image/jpeg" manifest:full-path="Pictures/c28c423360f5ab2644c514d7cf9c3b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registro_academico_turmas_dependencia"/>O Registro Acadêmico deverá realizar a matrícula dos Dependentes através da seguinte funcionalidade: </text:p>
      <text:p text:style-name="Text_20_body"><text:span text:style-name="Strong_20_Emphasis">Técnico Integrado → Aluno → Matrícula → Efetuar Matrícula</text:span></text:p>
      <text:p text:style-name="Text_20_body"><draw:frame draw:style-name="mediacenter" draw:name="Turmas de dependências CRA Legend" text:anchor-type="paragraph" draw:z-index="0" svg:width="27.252083333333cm" style:rel-width="100%"><draw:text-box><text:p text:style-name="legendcenter"><draw:frame draw:style-name="mediacenter" draw:name="Turmas de dependências CRA" text:anchor-type="paragraph" draw:z-index="0" svg:width="27.252083333333cm" style:rel-width="100%" svg:height="13.758333333333cm" style:rel-height="scale"><draw:image xlink:href="Pictures/9c22880c7281117f28d1a6f016b5ae33.jpg" xlink:type="simple" xlink:show="embed" xlink:actuate="onLoad"/></draw:frame>Turmas de dependências CRA</text:p></draw:text-box></draw:frame></text:p>
      <text:p text:style-name="Text_20_body">Selecionar a opção <text:span text:style-name="Strong_20_Emphasis">Matricular Aluno Compulsoriamente</text:span></text:p>
      <text:p text:style-name="Text_20_body"><draw:frame draw:style-name="mediacenter" draw:name="Turmas de dependências CRA Legend" text:anchor-type="paragraph" draw:z-index="0" svg:width="28.389791666667cm" style:rel-width="100%"><draw:text-box><text:p text:style-name="legendcenter"><draw:frame draw:style-name="mediacenter" draw:name="Turmas de dependências CRA" text:anchor-type="paragraph" draw:z-index="1" svg:width="28.389791666667cm" style:rel-width="100%" svg:height="7.2495833333333cm" style:rel-height="scale"><draw:image xlink:href="Pictures/ab58c7f6bc74e1bd37fb27cd990d3d10.jpg" xlink:type="simple" xlink:show="embed" xlink:actuate="onLoad"/></draw:frame>Turmas de dependências CRA</text:p></draw:text-box></draw:frame></text:p>
      <text:p text:style-name="Text_20_body">Buscar o aluno por matrícula ou nome e clicar na seta verde.</text:p>
      <text:p text:style-name="Text_20_body"><draw:frame draw:style-name="mediacenter" draw:name="Turmas de dependências CRA Legend" text:anchor-type="paragraph" draw:z-index="0" svg:width="27.252083333333cm" style:rel-width="100%"><draw:text-box><text:p text:style-name="legendcenter"><draw:frame draw:style-name="mediacenter" draw:name="Turmas de dependências CRA" text:anchor-type="paragraph" draw:z-index="2" svg:width="27.252083333333cm" style:rel-width="100%" svg:height="11.773958333333cm" style:rel-height="scale"><draw:image xlink:href="Pictures/8001fef4bd4c382345fd0cdcf1a445a7.jpg" xlink:type="simple" xlink:show="embed" xlink:actuate="onLoad"/></draw:frame>Turmas de dependências CRA</text:p></draw:text-box></draw:frame></text:p>
      <text:p text:style-name="Text_20_body">Desmarcar as restrições para evitar choques de horários. </text:p>
      <text:p text:style-name="Text_20_body"><draw:frame draw:style-name="mediacenter" draw:name="Turmas de dependências CRA Legend" text:anchor-type="paragraph" draw:z-index="0" svg:width="26.220208333333cm" style:rel-width="100%"><draw:text-box><text:p text:style-name="legendcenter"><draw:frame draw:style-name="mediacenter" draw:name="Turmas de dependências CRA" text:anchor-type="paragraph" draw:z-index="3" svg:width="26.220208333333cm" style:rel-width="100%" svg:height="13.255625cm" style:rel-height="scale"><draw:image xlink:href="Pictures/e0e9b6f470feb671d9af18bd511e85f0.jpg" xlink:type="simple" xlink:show="embed" xlink:actuate="onLoad"/></draw:frame>Turmas de dependências CRA</text:p></draw:text-box></draw:frame></text:p>
      <text:p text:style-name="Text_20_body">Localizar e marcar a(s) turma(s) que o discente possui dependências a cumprir. </text:p>
      <text:p text:style-name="Text_20_body"><draw:frame draw:style-name="mediacenter" draw:name="Turmas de dependências CRA Legend" text:anchor-type="paragraph" draw:z-index="0" svg:width="26.246666666667cm" style:rel-width="100%"><draw:text-box><text:p text:style-name="legendcenter"><draw:frame draw:style-name="mediacenter" draw:name="Turmas de dependências CRA" text:anchor-type="paragraph" draw:z-index="4" svg:width="26.246666666667cm" style:rel-width="100%" svg:height="21.43125cm" style:rel-height="scale"><draw:image xlink:href="Pictures/bbe9c6644abef5aa0c1950bca1945492.jpg" xlink:type="simple" xlink:show="embed" xlink:actuate="onLoad"/></draw:frame>Turmas de dependências CRA</text:p></draw:text-box></draw:frame></text:p>
      <text:p text:style-name="Text_20_body">Clicar em <text:span text:style-name="Strong_20_Emphasis">Adicionar turmas selecionadas</text:span> e depois em <text:span text:style-name="Strong_20_Emphasis">Avançar*. 

<draw:frame draw:style-name="mediacenter" draw:name="Turmas de dependências CRA Legend" text:anchor-type="paragraph" draw:z-index="0" svg:width="21.034375cm" style:rel-width="100%"><draw:text-box><text:p text:style-name="legendcenter"><draw:frame draw:style-name="mediacenter" draw:name="Turmas de dependências CRA" text:anchor-type="paragraph" draw:z-index="5" svg:width="21.034375cm" style:rel-width="100%" svg:height="15.689791666667cm" style:rel-height="scale"><draw:image xlink:href="Pictures/0873fc0c916ae8801ced8109cdc98c70.jpg" xlink:type="simple" xlink:show="embed" xlink:actuate="onLoad"/></draw:frame>Turmas de dependências CRA</text:p></draw:text-box></draw:frame>

Abrirá uma tela de confirmação de matrícula. Clicar em </text:span>Matricular**. </text:p>
      <text:p text:style-name="Text_20_body"><draw:frame draw:style-name="mediacenter" draw:name="Turmas de dependências CRA Legend" text:anchor-type="paragraph" draw:z-index="0" svg:width="24.077083333333cm" style:rel-width="100%"><draw:text-box><text:p text:style-name="legendcenter"><draw:frame draw:style-name="mediacenter" draw:name="Turmas de dependências CRA" text:anchor-type="paragraph" draw:z-index="6" svg:width="24.077083333333cm" style:rel-width="100%" svg:height="15.689791666667cm" style:rel-height="scale"><draw:image xlink:href="Pictures/c28c423360f5ab2644c514d7cf9c3b43.jpg" xlink:type="simple" xlink:show="embed" xlink:actuate="onLoad"/></draw:frame>Turmas de dependências CRA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0:57</meta:creation-date>
    <dc:creator>Generated</dc:creator>
    <dc:date>2026-08-23T23::40:57</dc:date>
    <dc:language>en-US</dc:language>
    <meta:editing-cycles>1</meta:editing-cycles>
    <meta:editing-duration>PT0S</meta:editing-duration>
    <dc:title>wiki:registro_academico_turmas_dependencia</dc:title>
  </office:meta>
</office:document-meta>
</file>