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09206da5dd611cd3f308edac40f1f0.png"/>
  <manifest:file-entry manifest:media-type="image/png" manifest:full-path="Pictures/e0564b811c8a50add1e9a45893936434.png"/>
  <manifest:file-entry manifest:media-type="image/png" manifest:full-path="Pictures/bab9a19890153253e9bdc349e7d248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gaa:rtd_2019"/>Para gerar o Relatório de Trabalho Docente do período <text:span text:style-name="Strong_20_Emphasis">2019.1</text:span> efetue os seguintes passos:</text:p>
      <text:list text:style-name="List_20_1" text:continue-numbering="false">
        <text:list-item>
          <text:p text:style-name="List_20_1_Content_First"> Acesse a seguinte funcionalidade: <text:span text:style-name="Emphasis">SIGAA → Módulos → Portal do Docente</text:span></text:p>
        </text:list-item>
        <text:list-item>
          <text:p text:style-name="List_20_1_Content"> Acesse a opção do menu: <text:span text:style-name="Emphasis">Ensino → Plano de Trabalho Docente (PTD) → Meus PTDs</text:span></text:p>
        </text:list-item>
        <text:list-item>
          <text:p text:style-name="List_20_1_Content_Last"> A seguinte tela será apresentada para cadastro:</text:p>
        </text:list-item>
      </text:list>
      <text:p text:style-name="Text_20_body"><draw:frame draw:style-name="media" draw:name="0" text:anchor-type="as-char" draw:z-index="0" svg:width="21.219583333333cm" style:rel-width="100%" svg:height="5.08cm" style:rel-height="scale"><draw:image xlink:href="Pictures/dc09206da5dd611cd3f308edac40f1f0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 na opção <draw:frame draw:style-name="media" draw:name="1" text:anchor-type="as-char" draw:z-index="1" svg:width="1.0583333333333cm" svg:height="1.031875cm"><draw:image xlink:href="Pictures/e0564b811c8a50add1e9a45893936434.png" xlink:type="simple" xlink:show="embed" xlink:actuate="onLoad"/></draw:frame> no registro correspondente ao PTD 2019.1 e aguarde a seguinte mensagem aparece no sistema:</text:p>
        </text:list-item>
      </text:list>
      <text:p text:style-name="Text_20_body"><draw:frame draw:style-name="media" draw:name="2" text:anchor-type="as-char" draw:z-index="2" svg:width="26.3525cm" style:rel-width="100%" svg:height="4.1010416666667cm" style:rel-height="scale"><draw:image xlink:href="Pictures/bab9a19890153253e9bdc349e7d2482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1:29</meta:creation-date>
    <dc:creator>Generated</dc:creator>
    <dc:date>2026-08-24T00::11:29</dc:date>
    <dc:language>en-US</dc:language>
    <meta:editing-cycles>1</meta:editing-cycles>
    <meta:editing-duration>PT0S</meta:editing-duration>
    <dc:title>wiki:sigaa:rtd_2019</dc:title>
  </office:meta>
</office:document-meta>
</file>