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38.58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wiki:sigaa:rtd_cadastro_alteracao"/>Esta funcionalidade visa fornecer ao Docente a possibilidade do preenchimento do RTD referente a um determinado período.</text:p>
      <text:p text:style-name="Text_20_body"><draw:frame draw:style-name="PluginODTAutoStyle_Frame_1_text_frame" draw:name="Frame1" text:anchor-type="paragraph" svg:width="538.58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span text:style-name="Strong_20_Emphasis">Observações Importantes:</text:span></text:p><text:list text:style-name="List_20_1" text:continue-numbering="false"><text:list-item><text:p text:style-name="List_20_1_Content_First"> Com excessão do RTD do período 2019.1, todos os demais são gerados e ficam disponíveis para cadastro/alteração do Docente, no momento que a Chefia imediata realiza a homologação do PTD.</text:p></text:list-item><text:list-item><text:p text:style-name="List_20_1_Content"> O RTD pode ser classificado em 3 tipos de situação, sendo elas:</text:p><text:list text:style-name="List_20_1"><text:list-item><text:p text:style-name="List_20_1_Content"> <text:span text:style-name="Strong_20_Emphasis">EM CADASTRO</text:span>: RTD disponível para preenchimento.</text:p></text:list-item><text:list-item><text:p text:style-name="List_20_1_Content"> <text:span text:style-name="Strong_20_Emphasis">ENVIADO PARA HOMOLOGAÇÃO</text:span>: RTD encaminhado para homologação da chefia. </text:p></text:list-item><text:list-item><text:p text:style-name="List_20_1_Content_Last"> <text:span text:style-name="Strong_20_Emphasis">HOMOLOGADO</text:span>: RTD homologado pela chefia.</text:p></text:list-item></text:list></text:list-item></text:list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38.58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0::09:46</meta:creation-date>
    <dc:creator>Generated</dc:creator>
    <dc:date>2026-08-24T00::09:46</dc:date>
    <dc:language>en-US</dc:language>
    <meta:editing-cycles>1</meta:editing-cycles>
    <meta:editing-duration>PT0S</meta:editing-duration>
    <dc:title>wiki:sigaa:rtd_cadastro_alteracao</dc:title>
  </office:meta>
</office:document-meta>
</file>