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56b9c4b326d16a89810a7cbf7a28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gadmin:template_notificacao_dti"/>Template disponibilizado para a geração de comunicados institucionais no sistema SIGAdmin.</text:p>
      <text:p text:style-name="Text_20_body">Na Opção <text:span text:style-name="Strong_20_Emphasis">HTML</text:span> do editor de mensagens, insira o <text:span text:style-name="Strong_20_Emphasis">código do template em HTML</text:span> e clique em atualizar. Ao retornar a tela de edição da mensagem insira o texto do comunicado na área da tabela que esta disponível: <text:span text:style-name="Strong_20_Emphasis">Insira aqui o texto</text:span></text:p>
      <text:p text:style-name="Text_20_body"><draw:frame draw:style-name="mediacenter" draw:name="Tela do editor de comunicados Legend" text:anchor-type="paragraph" draw:z-index="0" svg:width="20.769791666667cm" style:rel-width="100%"><draw:text-box><text:p text:style-name="legendcenter"><draw:frame draw:style-name="mediacenter" draw:name="Tela do editor de comunicados" text:anchor-type="paragraph" draw:z-index="0" svg:width="20.769791666667cm" style:rel-width="100%" svg:height="10.054166666667cm" style:rel-height="scale"><draw:image xlink:href="Pictures/9a56b9c4b326d16a89810a7cbf7a285a.png" xlink:type="simple" xlink:show="embed" xlink:actuate="onLoad"/></draw:frame>Tela do editor de comunicados</text:p></draw:text-box></draw:frame></text:p>
      <text:p text:style-name="Text_20_body"><text:span text:style-name="Strong_20_Emphasis">Código do template em HTML: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center.html" text:style-name="Internet_20_link" text:visited-style-name="Visited_20_Internet_20_Link"><text:span text:style-name="highlight_kw2">center</text:span></text:a>&gt;</text:span><text:line-break/><text:tab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style</text:span><text:span text:style-name="highlight_sy0">=</text:span><text:span text:style-name="highlight_st0">"width: 600px;"</text:span>&gt;</text:span><text:line-break/><text:tab/><text:tab/><text:span text:style-name="highlight_sc2">&lt;<text:a xlink:type="simple" xlink:href="http://december.com/html/4/element/tbody.html" text:style-name="Internet_20_link" text:visited-style-name="Visited_20_Internet_20_Link"><text:span text:style-name="highlight_kw2">tbody</text:span></text:a>&gt;</text:span><text:line-break/><text:tab/><text:tab/><text:tab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tab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style</text:span><text:span text:style-name="highlight_sy0">=</text:span><text:span text:style-name="highlight_st0">"text-align: center;"</text:span>&gt;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src</text:span><text:span text:style-name="highlight_sy0">=</text:span><text:span text:style-name="highlight_st0">"https://manuais.dti.ifc.edu.br/lib/exe/fetch.php?media=wiki:cabecalhodti.png"</text:span> <text:span text:style-name="highlight_kw3">alt</text:span><text:span text:style-name="highlight_sy0">=</text:span><text:span text:style-name="highlight_st0">"Cabeçalho de Comunicados da DTI, contendo a logomarca da DTI em cores azul e bege, como também a logomarca do Instituto Federal Catarinense "</text:span> <text:span text:style-name="highlight_sy0">/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tab/><text:tab/><text:tab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tab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style</text:span><text:span text:style-name="highlight_sy0">=</text:span><text:span text:style-name="highlight_st0">"text-align: left;"</text:span>&gt;</text:span>Insira aqui o texto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tab/><text:tab/><text:tab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tab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&gt;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src</text:span><text:span text:style-name="highlight_sy0">=</text:span><text:span text:style-name="highlight_st0">"https://manuais.dti.ifc.edu.br/lib/exe/fetch.php?media=wiki:rodapedti.png"</text:span> <text:span text:style-name="highlight_kw3">alt</text:span><text:span text:style-name="highlight_sy0">=</text:span><text:span text:style-name="highlight_st0">"Instituti Federal Catarinense - Ensino público, gratuito e de qualidade socialmente referenciada. Presente em 15 cidades do estado catarinense."</text:span> <text:span text:style-name="highlight_sy0">/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tab/><text:tab/><text:tab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span text:style-name="highlight_sc2">&lt;<text:span text:style-name="highlight_sy0">/</text:span><text:a xlink:type="simple" xlink:href="http://december.com/html/4/element/tbody.html" text:style-name="Internet_20_link" text:visited-style-name="Visited_20_Internet_20_Link"><text:span text:style-name="highlight_kw2">tbody</text:span></text:a>&gt;</text:span><text:line-break/><text:tab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<text:span text:style-name="highlight_sc2">&lt;<text:span text:style-name="highlight_sy0">/</text:span><text:a xlink:type="simple" xlink:href="http://december.com/html/4/element/center.html" text:style-name="Internet_20_link" text:visited-style-name="Visited_20_Internet_20_Link"><text:span text:style-name="highlight_kw2">center</text:span></text:a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08:03</meta:creation-date>
    <dc:creator>Generated</dc:creator>
    <dc:date>2026-08-24T00::08:03</dc:date>
    <dc:language>en-US</dc:language>
    <meta:editing-cycles>1</meta:editing-cycles>
    <meta:editing-duration>PT0S</meta:editing-duration>
    <dc:title>wiki:sigadmin:template_notificacao_dti</dc:title>
  </office:meta>
</office:document-meta>
</file>