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4cc11936f54b906c80357b2c3ba6c4.png"/>
  <manifest:file-entry manifest:media-type="image/png" manifest:full-path="Pictures/04d4e4b878fca2dd23f8807b4b9622f4.png"/>
  <manifest:file-entry manifest:media-type="image/png" manifest:full-path="Pictures/b38e94bb61b2126c49fe5b756dbc90e6.png"/>
  <manifest:file-entry manifest:media-type="image/png" manifest:full-path="Pictures/f66e80c0ddfc5d9d55970a4b48588e2d.png"/>
  <manifest:file-entry manifest:media-type="image/png" manifest:full-path="Pictures/1b3449d6b491c36c690d8fe6641e7d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pac_pat_coletor_android_efetuando_coleta"/><text:bookmark-start text:name="__RefHeading___efetuando_inventarios_com_o_coletor_de_patrimonio_v1.0.1_1"/><text:bookmark-start text:name="efetuando_inventarios_com_o_coletor_de_patrimonio_v1.0.1"/>Efetuando Inventários com o coletor de Patrimônio V1.0.1<text:bookmark-end text:name="__RefHeading___efetuando_inventarios_com_o_coletor_de_patrimonio_v1.0.1_1"/><text:bookmark-end text:name="efetuando_inventarios_com_o_coletor_de_patrimonio_v1.0.1"/></text:h>
      <text:p text:style-name="Text_20_body">Uma vez instalado procure na lista de aplicativos o app <text:span text:style-name="Strong_20_Emphasis">coletor de Patrimônio</text:span></text:p>
      <text:p text:style-name="Text_20_body"><draw:frame draw:style-name="media" draw:name="0" text:anchor-type="as-char" draw:z-index="0" svg:width="10.583333333333cm" svg:height="5.7695094760312cm"><draw:image xlink:href="Pictures/6b4cc11936f54b906c80357b2c3ba6c4.png" xlink:type="simple" xlink:show="embed" xlink:actuate="onLoad"/></draw:frame></text:p>
      <text:p text:style-name="Text_20_body">Abra o aplicativo, na primeira vez será necessário selecionar a instituição <text:span text:style-name="Strong_20_Emphasis">IFC INSTITUTO FEDERAL DE EDUCAÇÃO</text:span> e confirmar a seleção:</text:p>
      <text:p text:style-name="Text_20_body"><draw:frame draw:style-name="media" draw:name="1" text:anchor-type="as-char" draw:z-index="1" svg:width="10.583333333333cm" svg:height="9.4487716359576cm"><draw:image xlink:href="Pictures/04d4e4b878fca2dd23f8807b4b9622f4.png" xlink:type="simple" xlink:show="embed" xlink:actuate="onLoad"/></draw:frame></text:p>
      <text:p text:style-name="Text_20_body"><draw:frame draw:style-name="media" draw:name="2" text:anchor-type="as-char" draw:z-index="2" svg:width="10.583333333333cm" svg:height="11.712222222222cm"><draw:image xlink:href="Pictures/b38e94bb61b2126c49fe5b756dbc90e6.png" xlink:type="simple" xlink:show="embed" xlink:actuate="onLoad"/></draw:frame></text:p>
      <text:p text:style-name="Text_20_body">Selecionada a Instituição faça logon com seu usuário do SIG</text:p>
      <text:p text:style-name="Text_20_body"><draw:frame draw:style-name="media" draw:name="3" text:anchor-type="as-char" draw:z-index="3" svg:width="10.583333333333cm" svg:height="13.33959376739cm"><draw:image xlink:href="Pictures/f66e80c0ddfc5d9d55970a4b48588e2d.png" xlink:type="simple" xlink:show="embed" xlink:actuate="onLoad"/></draw:frame></text:p>
      <text:p text:style-name="Text_20_body">Com o Logon validade será disponibilizada a opção de Realizar <text:span text:style-name="Strong_20_Emphasis">Novos Levantamentos</text:span> ou <text:span text:style-name="Strong_20_Emphasis">Consultar</text:span> os levantamentos já efetuados no celular.</text:p>
      <text:p text:style-name="Text_20_body"><draw:frame draw:style-name="media" draw:name="4" text:anchor-type="as-char" draw:z-index="4" svg:width="10.583333333333cm" svg:height="12.208820255982cm"><draw:image xlink:href="Pictures/1b3449d6b491c36c690d8fe6641e7d55.png" xlink:type="simple" xlink:show="embed" xlink:actuate="onLoad"/></draw:frame></text:p>
      <text:p text:style-name="Text_20_body">Pronto você está apto a realizar os levantament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3:28</meta:creation-date>
    <dc:creator>Generated</dc:creator>
    <dc:date>2026-08-23T23::43:28</dc:date>
    <dc:language>en-US</dc:language>
    <meta:editing-cycles>1</meta:editing-cycles>
    <meta:editing-duration>PT0S</meta:editing-duration>
    <dc:title>wiki:sipac_pat_coletor_android_efetuando_coleta</dc:title>
  </office:meta>
</office:document-meta>
</file>