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pac_pat_coletor_android_efetuando_levantamentos"/><text:bookmark-start text:name="__RefHeading___efetuando_levantamentos_com_o_coletor_de_patrimonio_v1.0.1_1"/><text:bookmark-start text:name="efetuando_levantamentos_com_o_coletor_de_patrimonio_v1.0.1"/>Efetuando levantamentos com o coletor de Patrimônio V1.0.1<text:bookmark-end text:name="__RefHeading___efetuando_levantamentos_com_o_coletor_de_patrimonio_v1.0.1_1"/><text:bookmark-end text:name="efetuando_levantamentos_com_o_coletor_de_patrimonio_v1.0.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8:12</meta:creation-date>
    <dc:creator>Generated</dc:creator>
    <dc:date>2026-08-23T23::48:12</dc:date>
    <dc:language>en-US</dc:language>
    <meta:editing-cycles>1</meta:editing-cycles>
    <meta:editing-duration>PT0S</meta:editing-duration>
    <dc:title>wiki:sipac_pat_coletor_android_efetuando_levantamentos</dc:title>
  </office:meta>
</office:document-meta>
</file>