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1e188f4d1eabe89b69d81c31d4332e.png"/>
  <manifest:file-entry manifest:media-type="image/png" manifest:full-path="Pictures/9159acc46fdef36698e9edb726988550.png"/>
  <manifest:file-entry manifest:media-type="image/png" manifest:full-path="Pictures/799a2d7c7d906a1dd2dfa161cac04e08.png"/>
  <manifest:file-entry manifest:media-type="image/png" manifest:full-path="Pictures/75d74dac8087f26717d2c460bd18046b.png"/>
  <manifest:file-entry manifest:media-type="image/png" manifest:full-path="Pictures/0c9db0713cfa92217015132e221979e8.png"/>
  <manifest:file-entry manifest:media-type="image/png" manifest:full-path="Pictures/c05a67670830e1a3bacf254bff7db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pac_pat_inst_coletor_android"/>Instalação do coletor de Patrimônio V1.0.1</text:p>
      <text:p text:style-name="Text_20_body">Para iniciar o procedimento, acesse o aplicativo Play Store no seu Celular</text:p>
      <text:p text:style-name="Text_20_body"><draw:frame draw:style-name="media" draw:name="0" text:anchor-type="as-char" draw:z-index="0" svg:width="10.583333333333cm" svg:height="4.9648024485253cm"><draw:image xlink:href="Pictures/541e188f4d1eabe89b69d81c31d4332e.png" xlink:type="simple" xlink:show="embed" xlink:actuate="onLoad"/></draw:frame></text:p>
      <text:p text:style-name="Text_20_body">No aplicativo procure por Coletor UFRN</text:p>
      <text:p text:style-name="Text_20_body"><draw:frame draw:style-name="media" draw:name="1" text:anchor-type="as-char" draw:z-index="1" svg:width="10.583333333333cm" svg:height="5.592530657748cm"><draw:image xlink:href="Pictures/9159acc46fdef36698e9edb726988550.png" xlink:type="simple" xlink:show="embed" xlink:actuate="onLoad"/></draw:frame></text:p>
      <text:p text:style-name="Text_20_body">Selecione o Aplicativo Coletor de Patrimônio</text:p>
      <text:p text:style-name="Text_20_body"><draw:frame draw:style-name="media" draw:name="2" text:anchor-type="as-char" draw:z-index="2" svg:width="10.583333333333cm" svg:height="8.3079166666667cm"><draw:image xlink:href="Pictures/799a2d7c7d906a1dd2dfa161cac04e08.png" xlink:type="simple" xlink:show="embed" xlink:actuate="onLoad"/></draw:frame></text:p>
      <text:p text:style-name="Text_20_body">Clique em Instalar </text:p>
      <text:p text:style-name="Text_20_body"><draw:frame draw:style-name="media" draw:name="3" text:anchor-type="as-char" draw:z-index="3" svg:width="10.583333333333cm" svg:height="9.6453455964326cm"><draw:image xlink:href="Pictures/75d74dac8087f26717d2c460bd18046b.png" xlink:type="simple" xlink:show="embed" xlink:actuate="onLoad"/></draw:frame></text:p>
      <text:p text:style-name="Text_20_body">Será necessário aceitar as permissões padrão para o aplicativo conforme imagem abaixo</text:p>
      <text:p text:style-name="Text_20_body"><draw:frame draw:style-name="media" draw:name="4" text:anchor-type="as-char" draw:z-index="4" svg:width="10.583333333333cm" svg:height="17.202341137124cm"><draw:image xlink:href="Pictures/0c9db0713cfa92217015132e221979e8.png" xlink:type="simple" xlink:show="embed" xlink:actuate="onLoad"/></draw:frame></text:p>
      <text:p text:style-name="Text_20_body">Aguarde o download e a tela de confirmação de conclusão.</text:p>
      <text:p text:style-name="Text_20_body"><draw:frame draw:style-name="media" draw:name="5" text:anchor-type="as-char" draw:z-index="5" svg:width="10.583333333333cm" svg:height="18.759754738016cm"><draw:image xlink:href="Pictures/c05a67670830e1a3bacf254bff7db20b.png" xlink:type="simple" xlink:show="embed" xlink:actuate="onLoad"/></draw:frame></text:p>
      <text:p text:style-name="Text_20_body">Pronto o aplicativo está disponível para us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7::40:49</meta:creation-date>
    <dc:creator>Generated</dc:creator>
    <dc:date>2026-08-23T07::40:49</dc:date>
    <dc:language>en-US</dc:language>
    <meta:editing-cycles>1</meta:editing-cycles>
    <meta:editing-duration>PT0S</meta:editing-duration>
    <dc:title>wiki:sipac_pat_inst_coletor_android</dc:title>
  </office:meta>
</office:document-meta>
</file>