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b626884de0bc70562701e47096c85a.png"/>
  <manifest:file-entry manifest:media-type="image/png" manifest:full-path="Pictures/cfec347d4e592cb1b84c790ffb031e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ipac_pat_recebimento_localidades"/>Quando o gestor patrimonial troca o responsável por uma determinada localidade, o novo responsável deve realizar o recebimento da seguinte forma:</text:p>
      <text:list text:style-name="List_20_1" text:continue-numbering="false">
        <text:list-item>
          <text:p text:style-name="List_20_1_Content_First"> Acesse o Portal Administrativo do SIPAC</text:p>
        </text:list-item>
        <text:list-item>
          <text:p text:style-name="List_20_1_Content_Last"> No menu Patrimônio Móvel &gt; Receber Responsabilidade de Localidade</text:p>
        </text:list-item>
      </text:list>
      <text:p text:style-name="Text_20_body"><draw:frame draw:style-name="medialeft" draw:name="0" text:anchor-type="paragraph" draw:z-index="0" svg:width="16.03375cm" svg:height="9.2604166666667cm"><draw:image xlink:href="Pictures/01b626884de0bc70562701e47096c85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 no ícone da seta verde para prosseguir e confirmar o recebimento da responsabilidade</text:p>
        </text:list-item>
      </text:list>
      <text:p text:style-name="Text_20_body"><draw:frame draw:style-name="medialeft" draw:name="1" text:anchor-type="paragraph" draw:z-index="1" svg:width="23.891875cm" style:rel-width="100%" svg:height="3.730625cm" style:rel-height="scale"><draw:image xlink:href="Pictures/cfec347d4e592cb1b84c790ffb031e4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4:40</meta:creation-date>
    <dc:creator>Generated</dc:creator>
    <dc:date>2026-08-23T23::44:40</dc:date>
    <dc:language>en-US</dc:language>
    <meta:editing-cycles>1</meta:editing-cycles>
    <meta:editing-duration>PT0S</meta:editing-duration>
    <dc:title>wiki:sipac_pat_recebimento_localidades</dc:title>
  </office:meta>
</office:document-meta>
</file>