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e28f93dfb9c7ce7429ed95c852be6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suporte_tecnico:como_remover_gravacoes"/>Nosso espaço para armazenar gravações de reuniões é limitado. Quando o espaço está esgotado as gravações de novas reuniões são bloqueadas para todas as salas de Conferência Web da instituição.</text:p>
      <text:p text:style-name="Text_20_body"><text:span text:style-name="Strong_20_Emphasis">Faça sua parte. Faça o download das suas reuniões e, em seguida, remova a gravação da sala. Dessa forma o espaço de armazenamento será liberado.</text:span></text:p>
      <text:p text:style-name="Text_20_body">Para fazer a remoção das gravações, acesse <text:a xlink:type="simple" xlink:href="http://conferenciaweb.rnp.br/" text:style-name="Internet_20_link" text:visited-style-name="Visited_20_Internet_20_Link">http://conferenciaweb.rnp.br/</text:a> e entre na sala que você administra.</text:p>
      <text:p text:style-name="Text_20_body">Na aba Webconferência &gt; Lista de gravações, você poderá fazer o download e apagar a gravação.</text:p>
      <text:p text:style-name="Text_20_body"><draw:frame draw:style-name="media" draw:name="0" text:anchor-type="as-char" draw:z-index="0" svg:width="17.488958333333cm" style:rel-width="100%" svg:height="11.456458333333cm" style:rel-height="scale"><draw:image xlink:href="Pictures/09e28f93dfb9c7ce7429ed95c852be6b.png" xlink:type="simple" xlink:show="embed" xlink:actuate="onLoad"/></draw:frame></text:p>
      <text:p text:style-name="Text_20_body">Contamos com sua colaboração para que este serviço permaneça disponível para todos.</text:p>
      <text:p text:style-name="Text_20_body">Qualquer dúvida, acione nossa equipe de suporte via <text:a xlink:type="simple" xlink:href="http://suporte.ifc.edu.br" text:style-name="Internet_20_link" text:visited-style-name="Visited_20_Internet_20_Link">Portal do Suport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3::05:28</meta:creation-date>
    <dc:creator>Generated</dc:creator>
    <dc:date>2026-08-23T23::05:28</dc:date>
    <dc:language>en-US</dc:language>
    <meta:editing-cycles>1</meta:editing-cycles>
    <meta:editing-duration>PT0S</meta:editing-duration>
    <dc:title>wiki:suporte_tecnico:como_remover_gravacoes</dc:title>
  </office:meta>
</office:document-meta>
</file>