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afec7cbc9ec38b505199bf53953f05.png"/>
  <manifest:file-entry manifest:media-type="image/png" manifest:full-path="Pictures/ac7b316eaaa99e3a4c77693f11315a66.png"/>
  <manifest:file-entry manifest:media-type="image/png" manifest:full-path="Pictures/9e0631067c19cb5b202eaf080f6e44d3.png"/>
  <manifest:file-entry manifest:media-type="image/png" manifest:full-path="Pictures/30a81b7ec85728e6fee10666f9e13b36.png"/>
  <manifest:file-entry manifest:media-type="image/png" manifest:full-path="Pictures/f3ecf370bc32e6f06f69da5a6080cd3f.png"/>
  <manifest:file-entry manifest:media-type="image/png" manifest:full-path="Pictures/49a1a9eaa73ba54bcb912c9990246ddc.png"/>
  <manifest:file-entry manifest:media-type="image/png" manifest:full-path="Pictures/91f6a2e4e071c73a97162c198304ad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uporte_tecnico:gestor_apresentacao:gestor_apresentacao"/><text:bookmark-start text:name="__RefHeading___gestor_de_permissao_1"/><text:bookmark-start text:name="gestor_de_permissao"/>Gestor de permissão<text:bookmark-end text:name="__RefHeading___gestor_de_permissao_1"/><text:bookmark-end text:name="gestor_de_permissao"/></text:h>
      <text:list text:style-name="List_20_1" text:continue-numbering="false">
        <text:list-item>
          <text:p text:style-name="LastListParagraph_List_20_1_Content_First">   Responsável por liberar ou não acesso a módulos no SIG.</text:p>
        </text:list-item>
      </text:list>
      <text:list text:style-name="List_20_1" text:continue-numbering="false">
        <text:list-item>
          <text:p text:style-name="LastListParagraph_List_20_1_Content_First">   Conhecimento sobre a área de negócio.</text:p>
        </text:list-item>
      </text:list>
      <text:list text:style-name="List_20_1" text:continue-numbering="false">
        <text:list-item>
          <text:p text:style-name="LastListParagraph_List_20_1_Content_First">   Melhorias no SIG.</text:p>
        </text:list-item>
      </text:list>
      <text:h text:style-name="Heading_20_1" text:outline-level="1"><text:bookmark-start text:name="__RefHeading___perfil_de_servidor_2"/><text:bookmark-start text:name="perfil_de_servidor"/>Perfil de servidor<text:bookmark-end text:name="__RefHeading___perfil_de_servidor_2"/><text:bookmark-end text:name="perfil_de_servidor"/></text:h>
      <text:list text:style-name="List_20_1" text:continue-numbering="false">
        <text:list-item>
          <text:p text:style-name="LastListParagraph_List_20_1_Content_First">   Perfil de servidor é função específica de um usuário.</text:p>
        </text:list-item>
      </text:list>
      <text:list text:style-name="List_20_1" text:continue-numbering="false">
        <text:list-item>
          <text:p text:style-name="LastListParagraph_List_20_1_Content_First">   As permissões são concedidas por meio de perfil de servidor <text:a xlink:type="simple" xlink:href="http://manuais.dti.ifc.edu.br/doku.php?id=wiki:suporte_tecnico:sigrh_gestor_modulo:grupo_papeis_sigrh" text:style-name="Internet_20_link" text:visited-style-name="Visited_20_Internet_20_Link">(Veja mais).</text:a></text:p>
        </text:list-item>
      </text:list>
      <text:list text:style-name="List_20_1" text:continue-numbering="false">
        <text:list-item>
          <text:p text:style-name="LastListParagraph_List_20_1_Content_First">   Contém grupos de papéis que um servidor vai receber.</text:p>
        </text:list-item>
      </text:list>
      <text:p text:style-name="Text_20_body"><draw:frame draw:style-name="media" draw:name="0" text:anchor-type="as-char" draw:z-index="0" svg:width="24.817916666667cm" style:rel-width="100%" svg:height="10.503958333333cm" style:rel-height="scale"><draw:image xlink:href="Pictures/01afec7cbc9ec38b505199bf53953f05.png" xlink:type="simple" xlink:show="embed" xlink:actuate="onLoad"/></draw:frame></text:p>
      <text:h text:style-name="Heading_20_1" text:outline-level="1"><text:bookmark-start text:name="__RefHeading___permissao_-_pratica_3"/><text:bookmark-start text:name="permissao_-_pratica"/>Permissão - Prática<text:bookmark-end text:name="__RefHeading___permissao_-_pratica_3"/><text:bookmark-end text:name="permissao_-_pratica"/></text:h>
      <text:list text:style-name="List_20_1" text:continue-numbering="false">
        <text:list-item>
          <text:p text:style-name="LastListParagraph_List_20_1_Content_First">   É a liberação dos papéis necessários para um servidor.</text:p>
        </text:list-item>
      </text:list>
      <text:list text:style-name="List_20_1" text:continue-numbering="false">
        <text:list-item>
          <text:p text:style-name="LastListParagraph_List_20_1_Content_First">   Permissões são concedidas no menu Usuário → Permissões → Implantar Permissões</text:p>
        </text:list-item>
      </text:list>
      <text:p text:style-name="Text_20_body"><draw:frame draw:style-name="media" draw:name="1" text:anchor-type="as-char" draw:z-index="1" svg:width="16.086666666667cm" svg:height="2.778125cm"><draw:image xlink:href="Pictures/ac7b316eaaa99e3a4c77693f11315a66.png" xlink:type="simple" xlink:show="embed" xlink:actuate="onLoad"/></draw:frame></text:p>
      <text:list text:style-name="List_20_1" text:continue-numbering="false">
        <text:list-item>
          <text:p text:style-name="LastListParagraph_List_20_1_Content_First">   Busque pelo usuário por meio de algum filtro e selecione-o.</text:p>
        </text:list-item>
      </text:list>
      <text:p text:style-name="Text_20_body"><draw:frame draw:style-name="media" draw:name="2" text:anchor-type="as-char" draw:z-index="2" svg:width="25.214791666667cm" style:rel-width="100%" svg:height="10.63625cm" style:rel-height="scale"><draw:image xlink:href="Pictures/9e0631067c19cb5b202eaf080f6e44d3.png" xlink:type="simple" xlink:show="embed" xlink:actuate="onLoad"/></draw:frame></text:p>
      <text:list text:style-name="List_20_1" text:continue-numbering="false">
        <text:list-item>
          <text:p text:style-name="LastListParagraph_List_20_1_Content_First">   Digite o motivo da liberação da permissão.</text:p>
        </text:list-item>
      </text:list>
      <text:list text:style-name="List_20_1" text:continue-numbering="false">
        <text:list-item>
          <text:p text:style-name="LastListParagraph_List_20_1_Content_First">   Selecione o grupo de papel conforme solicitado e clique no botão atribuir papéis.</text:p>
        </text:list-item>
      </text:list>
      <text:p text:style-name="Text_20_body"><draw:frame draw:style-name="media" draw:name="3" text:anchor-type="as-char" draw:z-index="3" svg:width="20.293541666667cm" style:rel-width="100%" svg:height="8.9164583333333cm" style:rel-height="scale"><draw:image xlink:href="Pictures/30a81b7ec85728e6fee10666f9e13b36.png" xlink:type="simple" xlink:show="embed" xlink:actuate="onLoad"/></draw:frame></text:p>
      <text:list text:style-name="List_20_1" text:continue-numbering="false">
        <text:list-item>
          <text:p text:style-name="LastListParagraph_List_20_1_Content_First">   Confira se os papéis foram incluídos.</text:p>
        </text:list-item>
      </text:list>
      <text:p text:style-name="Text_20_body"><draw:frame draw:style-name="media" draw:name="4" text:anchor-type="as-char" draw:z-index="4" svg:width="25.108958333333cm" style:rel-width="100%" svg:height="8.9164583333333cm" style:rel-height="scale"><draw:image xlink:href="Pictures/f3ecf370bc32e6f06f69da5a6080cd3f.png" xlink:type="simple" xlink:show="embed" xlink:actuate="onLoad"/></draw:frame></text:p>
      <text:h text:style-name="Heading_20_1" text:outline-level="1"><text:bookmark-start text:name="__RefHeading___permissao_-_expiracao_4"/><text:bookmark-start text:name="permissao_-_expiracao"/>Permissão - Expiração<text:bookmark-end text:name="__RefHeading___permissao_-_expiracao_4"/><text:bookmark-end text:name="permissao_-_expiracao"/></text:h>
      <text:list text:style-name="List_20_1" text:continue-numbering="false">
        <text:list-item>
          <text:p text:style-name="LastListParagraph_List_20_1_Content_First">   É possível definir uma data limite para a validade de um papel. Para isso, clique no ícone “Alterar” do papel.</text:p>
        </text:list-item>
      </text:list>
      <text:p text:style-name="Text_20_body"><draw:frame draw:style-name="media" draw:name="5" text:anchor-type="as-char" draw:z-index="5" svg:width="24.844375cm" style:rel-width="100%" svg:height="2.4077083333333cm" style:rel-height="scale"><draw:image xlink:href="Pictures/49a1a9eaa73ba54bcb912c9990246ddc.png" xlink:type="simple" xlink:show="embed" xlink:actuate="onLoad"/></draw:frame></text:p>
      <text:list text:style-name="List_20_1" text:continue-numbering="false">
        <text:list-item>
          <text:p text:style-name="LastListParagraph_List_20_1_Content_First">   Mude a opção para “Sim” e inclua uma data de expiração. Por fim, clique no botão “Alterar”. Verifique que o papel do servidor tem uma data de expiração.</text:p>
        </text:list-item>
      </text:list>
      <text:p text:style-name="Text_20_body"><draw:frame draw:style-name="media" draw:name="6" text:anchor-type="as-char" draw:z-index="6" svg:width="25.479375cm" style:rel-width="100%" svg:height="9.9483333333333cm" style:rel-height="scale"><draw:image xlink:href="Pictures/91f6a2e4e071c73a97162c198304ad1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7:44</meta:creation-date>
    <dc:creator>Generated</dc:creator>
    <dc:date>2026-08-24T00::17:44</dc:date>
    <dc:language>en-US</dc:language>
    <meta:editing-cycles>1</meta:editing-cycles>
    <meta:editing-duration>PT0S</meta:editing-duration>
    <dc:title>wiki:suporte_tecnico:gestor_apresentacao:gestor_apresentacao</dc:title>
  </office:meta>
</office:document-meta>
</file>