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4e16abde1fdd3e81a4a23a73d991663.png"/>
  <manifest:file-entry manifest:media-type="image/png" manifest:full-path="Pictures/341e91e2c5b70a18cfdfb2697b6404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suporte_tecnico:livro_fiscal"/><text:bookmark-start text:name="__RefHeading___visualizar_livro_do_fiscal_1"/><text:bookmark-start text:name="visualizar_livro_do_fiscal"/>Visualizar Livro do Fiscal<text:bookmark-end text:name="__RefHeading___visualizar_livro_do_fiscal_1"/><text:bookmark-end text:name="visualizar_livro_do_fiscal"/></text:h>
      <text:p text:style-name="Text_20_body">Esta funcionalidade permite que o usuário, servidor cadastrado como Fiscal de Contratos, visualize o livro do fiscal. O documento contém todas as ocorrências contratuais previamente cadastradas por ele através da operação de inclusão de ocorrências.</text:p>
      <text:p text:style-name="Text_20_body">Para que esta funcionalidade esteja disponível no Portal Administrativo, é necessário que o usuário seja cadastrado como fiscal de contratos, no caminho: <text:span text:style-name="Emphasis">SIPAC → Módulos → Contratos → Geral → Associações → Associar Fiscais ao Contrato</text:span>.</text:p>
      <text:p text:style-name="Text_20_body">Para visualizar o livro do fiscal, <text:span text:style-name="Emphasis">acesse o SIPAC → Módulos → Portal Administrativo → Contratos → Fiscalização → Livro do Fiscal</text:span>. </text:p>
      <text:p text:style-name="Text_20_body"><draw:frame draw:style-name="mediacenter" draw:name="0" text:anchor-type="paragraph" draw:z-index="0" svg:width="26.087916666667cm" style:rel-width="100%" svg:height="10.371666666667cm" style:rel-height="scale"><draw:image xlink:href="Pictures/b4e16abde1fdd3e81a4a23a73d991663.png" xlink:type="simple" xlink:show="embed" xlink:actuate="onLoad"/></draw:frame></text:p>
      <text:p text:style-name="Text_20_body">O sistema solicitará o número e ano do contrato conforme a tela a seguir:</text:p>
      <text:p text:style-name="Text_20_body"><draw:frame draw:style-name="mediacenter" draw:name="Figura 1: Buscar Contrato Legend" text:anchor-type="paragraph" draw:z-index="0" svg:width="" svg:rel-width="100%"><draw:text-box><text:p text:style-name="legendcenter"><draw:frame draw:style-name="mediacenter" draw:name="Figura 1: Buscar Contrato" text:anchor-type="paragraph" draw:z-index="1" svg:width="" svg:rel-width="100%" svg:height="0cm"><draw:image xlink:href="/srv/DokuWiki/data/media/wiki/contrato_buscar.png" xlink:type="simple" xlink:show="embed" xlink:actuate="onLoad"/></draw:frame>Figura 1: Buscar Contrato</text:p></draw:text-box></draw:frame></text:p>
      <text:p text:style-name="Text_20_body">Nessa tela, informe o <text:span text:style-name="Emphasis">Número</text:span> e o <text:span text:style-name="Emphasis">Ano do Contrato</text:span> e se o contrato é externo ou não. Exemplificaremos com o <text:span text:style-name="Emphasis">Número</text:span>: <text:span text:style-name="underline">5</text:span>; <text:span text:style-name="Emphasis">Ano do Contrato</text:span>: <text:span text:style-name="underline">2018</text:span>; e <text:span text:style-name="Emphasis">Contrato Externo?</text:span> <text:span text:style-name="underline">Não</text:span>.</text:p>
      <text:p text:style-name="Text_20_body">Se desistir da operação, clique em <text:span text:style-name="Emphasis"><text:span text:style-name="Strong_20_Emphasis">Cancelar</text:span></text:span> e confirme a desistência na janela que será exibida posteriormente.</text:p>
      <text:p text:style-name="Text_20_body">Para prosseguir, clique em <text:span text:style-name="Emphasis"><text:span text:style-name="Strong_20_Emphasis">Buscar Contrato</text:span></text:span>. Caso hajam outros contratados associados ao mesmo número de contrato pesquisado, é necessário selecionar o contrato desejado para, assim, visualizar o <text:span text:style-name="Emphasis">Relatório de Fiscalização</text:span>.</text:p>
      <text:p text:style-name="Text_20_body">Neste caso, após realizar a busca, logo será gerado o relatório no seguinte formato:</text:p>
      <text:p text:style-name="Text_20_body"><draw:frame draw:style-name="mediacenter" draw:name="Figura 2: Relatório de Fiscalização Legend" text:anchor-type="paragraph" draw:z-index="0" svg:width="17.012708333333cm" style:rel-width="100%"><draw:text-box><text:p text:style-name="legendcenter"><draw:frame draw:style-name="mediacenter" draw:name="Figura 2: Relatório de Fiscalização" text:anchor-type="paragraph" draw:z-index="2" svg:width="17.012708333333cm" style:rel-width="100%" svg:height="17.30375cm" style:rel-height="scale"><draw:image xlink:href="Pictures/341e91e2c5b70a18cfdfb2697b6404e6.png" xlink:type="simple" xlink:show="embed" xlink:actuate="onLoad"/></draw:frame>Figura 2: Relatório de Fiscalização</text:p></draw:text-box></draw:frame></text:p>
      <text:p text:style-name="Text_20_body">Se houver algum <text:span text:style-name="Emphasis">Arquivo</text:span> anexado à ocorrência da fiscalização, o seguinte link estará disponível para visualização do mesmo: <draw:frame draw:style-name="media" draw:name="3" text:anchor-type="as-char" draw:z-index="3" svg:width="" svg:rel-width="100%" svg:height="0cm"><draw:image xlink:href="/srv/DokuWiki/data/media/suporte/manuais/sipac/portal_administrativo/contratos/fiscalizacao/visu.png" xlink:type="simple" xlink:show="embed" xlink:actuate="onLoad"/></draw:frame>. Ao clicar neste, será gerada uma nova tela para que o usuário possa visualizar o documento.</text:p>
      <text:p text:style-name="Text_20_body">Para retornar à tela anterior, clique em <text:span text:style-name="Emphasis"><text:span text:style-name="Strong_20_Emphasis">Voltar</text:span>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44:06</meta:creation-date>
    <dc:creator>Generated</dc:creator>
    <dc:date>2026-08-23T23::44:06</dc:date>
    <dc:language>en-US</dc:language>
    <meta:editing-cycles>1</meta:editing-cycles>
    <meta:editing-duration>PT0S</meta:editing-duration>
    <dc:title>wiki:suporte_tecnico:livro_fiscal</dc:title>
  </office:meta>
</office:document-meta>
</file>