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manuais:sigaa:modulo_cadastro"/><text:bookmark-start text:name="__RefHeading___modulo_lato_1"/><text:bookmark-start text:name="modulo_lato"/>Módulo LATO<text:bookmark-end text:name="__RefHeading___modulo_lato_1"/><text:bookmark-end text:name="modulo_lato"/></text:h>
      <text:p text:style-name="Text_20_body">O módulo LATO contêm 1 papel:</text:p>
      <text:list text:style-name="List_20_1" text:continue-numbering="false">
        <text:list-item>
          <text:p text:style-name="LastListParagraph_List_20_1_Content_First"> <text:span text:style-name="Strong_20_Emphasis">LATO</text:span>: Gestor LATO.</text:p>
        </text:list-item>
      </text:list>
      <text:h text:style-name="Heading_20_1" text:outline-level="1"><text:bookmark-start text:name="__RefHeading___modulo_pesquisa_2"/><text:bookmark-start text:name="modulo_pesquisa"/>Módulo PESQUISA<text:bookmark-end text:name="__RefHeading___modulo_pesquisa_2"/><text:bookmark-end text:name="modulo_pesquisa"/></text:h>
      <text:p text:style-name="Text_20_body">O módulo PESQUISA contêm 2 papeis:</text:p>
      <text:list text:style-name="List_20_1" text:continue-numbering="false">
        <text:list-item>
          <text:p text:style-name="List_20_1_Content_First"> <text:span text:style-name="Strong_20_Emphasis">GESTOR PESQUISA</text:span>: GESTOR PESQUISA.</text:p>
        </text:list-item>
        <text:list-item>
          <text:p text:style-name="List_20_1_Content_Last"> <text:span text:style-name="Strong_20_Emphasis">NIT</text:span>: NIT.</text:p>
        </text:list-item>
      </text:list>
      <text:h text:style-name="Heading_20_1" text:outline-level="1"><text:bookmark-start text:name="__RefHeading___modulo_producao_intectual_3"/><text:bookmark-start text:name="modulo_producao_intectual"/>Módulo PRODUÇÃO INTECTUAL<text:bookmark-end text:name="__RefHeading___modulo_producao_intectual_3"/><text:bookmark-end text:name="modulo_producao_intectual"/></text:h>
      <text:p text:style-name="Text_20_body">O módulo PRODUÇÃO INTECTUAL contêm 1 papel:</text:p>
      <text:list text:style-name="List_20_1" text:continue-numbering="false">
        <text:list-item>
          <text:p text:style-name="LastListParagraph_List_20_1_Content_First"> <text:span text:style-name="Strong_20_Emphasis">PRODOCENTE PROPESQ</text:span>: PRODOCENTE PROPESQ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5:49</meta:creation-date>
    <dc:creator>Generated</dc:creator>
    <dc:date>2026-08-24T00::45:49</dc:date>
    <dc:language>en-US</dc:language>
    <meta:editing-cycles>1</meta:editing-cycles>
    <meta:editing-duration>PT0S</meta:editing-duration>
    <dc:title>wiki:suporte_tecnico:manuais:sigaa:modulo_cadastro</dc:title>
  </office:meta>
</office:document-meta>
</file>