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65ee5d7c2a6d919c9051efe7c20b2c.png"/>
  <manifest:file-entry manifest:media-type="image/png" manifest:full-path="Pictures/c6c480ec385175caf2d1a27a5ea7a2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manuais:sigrh:modulo_cadastro"/><text:bookmark-start text:name="__RefHeading___modulo_cadastro_1"/><text:bookmark-start text:name="modulo_cadastro"/>Módulo Cadastro<text:bookmark-end text:name="__RefHeading___modulo_cadastro_1"/><text:bookmark-end text:name="modulo_cadastro"/></text:h>
      <text:p text:style-name="Text_20_body">No módulo Cadastro é possível cadastrar ou atualizar informações dos servidores do IFC, informações como: dados pessoais e funcionais, designação, unidade de exercícios, fazer consultas e gerar relatórios, dentre outras.</text:p>
      <text:h text:style-name="Heading_20_1" text:outline-level="1"><text:bookmark-start text:name="__RefHeading___papeis_2"/><text:bookmark-start text:name="papeis"/>Papéis<text:bookmark-end text:name="__RefHeading___papeis_2"/><text:bookmark-end text:name="papeis"/></text:h>
      <text:p text:style-name="Text_20_body">O módulo Cadastro contêm 2 papéis:</text:p>
      <text:list text:style-name="List_20_1" text:continue-numbering="false">
        <text:list-item>
          <text:p text:style-name="LastListParagraph_List_20_1_Content_First"> <text:span text:style-name="Strong_20_Emphasis">Gestor Cadastro</text:span>: este papel habilita o usuário a acessar todas operações do módulo cadastro.</text:p>
        </text:list-item>
      </text:list>
      <text:p text:style-name="Text_20_body"> <draw:frame draw:style-name="media" draw:name="0" text:anchor-type="as-char" draw:z-index="0" svg:width="28.8925cm" style:rel-width="100%" svg:height="11.90625cm" style:rel-height="scale"><draw:image xlink:href="Pictures/2d65ee5d7c2a6d919c9051efe7c20b2c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Administrador SIGRH</text:span>: papel permite o usuário a acessar a funcionalidade Logar como que permite que o usuário logue com qualquer outro usuário no SIGRH.</text:p>
        </text:list-item>
      </text:list>
      <text:p text:style-name="Text_20_body"> <draw:frame draw:style-name="media" draw:name="1" text:anchor-type="as-char" draw:z-index="1" svg:width="18.785416666667cm" style:rel-width="100%" svg:height="3.5189583333333cm" style:rel-height="scale"><draw:image xlink:href="Pictures/c6c480ec385175caf2d1a27a5ea7a2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2:19</meta:creation-date>
    <dc:creator>Generated</dc:creator>
    <dc:date>2026-08-24T00::42:19</dc:date>
    <dc:language>en-US</dc:language>
    <meta:editing-cycles>1</meta:editing-cycles>
    <meta:editing-duration>PT0S</meta:editing-duration>
    <dc:title>wiki:suporte_tecnico:manuais:sigrh:modulo_cadastro</dc:title>
  </office:meta>
</office:document-meta>
</file>