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uporte_tecnico:manuais_memorando_eletronico"/><text:bookmark-start text:name="__RefHeading___manuais_memorando_eletronico_1"/><text:bookmark-start text:name="manuais_memorando_eletronico"/>Manuais Memorando Eletrônico<text:bookmark-end text:name="__RefHeading___manuais_memorando_eletronico_1"/><text:bookmark-end text:name="manuais_memorando_eletronico"/></text:h>
      <text:p text:style-name="Text_20_body"><draw:frame draw:style-name="mediaright" draw:name="Fluxo Memorando Legend" text:anchor-type="paragraph" draw:z-index="0" svg:width="10.583333333333cm"><draw:text-box><text:p text:style-name="legendcenter"><draw:frame draw:style-name="mediaright" draw:name="Fluxo Memorando" text:anchor-type="paragraph" draw:z-index="0" svg:width="10.583333333333cm" svg:height="10.583333333333cm"><draw:image xlink:href="/srv/DokuWiki/data/media/wiki/fluxomemorando.png" xlink:type="simple" xlink:show="embed" xlink:actuate="onLoad"/></draw:frame>Fluxo Memorando</text:p></draw:text-box></draw:frame></text:p>
      <text:p text:style-name="Text_20_body"><text:a xlink:type="simple" xlink:href="http://videoaula.rnp.br/v.php?f=/ifc-dti/SIPAC/MemorandoEletronico/MemorandoEletr-Treinamento/MemorandoEletr-Treinamento.xml" text:style-name="Internet_20_link" text:visited-style-name="Visited_20_Internet_20_Link">Clique aqui para assistir a videoaula.</text:a></text:p>
      <text:p text:style-name="Text_20_body"><text:a xlink:type="simple" xlink:href="https://docs.info.ufrn.br/doku.php?id=suporte:sipac:faq:memorando_eletronico" text:style-name="Internet_20_link" text:visited-style-name="Visited_20_Internet_20_Link">Perguntas Frequentes sobre o Memorando Eletrônico</text:a></text:p>
      <text:p text:style-name="Text_20_body">Cadastrar um Memorando Eletrônico <text:a xlink:type="simple" xlink:href="https://docs.info.ufrn.br/doku.php?id=suporte:manuais:sipac:protocolo:memorandos:cadastro:cadastrar_memorando" text:style-name="Internet_20_link" text:visited-style-name="Visited_20_Internet_20_Link">Manual em Texto</text:a> ou <text:a xlink:type="simple" xlink:href="http://manuais.dti.ifc.edu.br/lib/exe/fetch.php?media=wiki:me01.png" text:style-name="Internet_20_link" text:visited-style-name="Visited_20_Internet_20_Link">Ilustrado</text:a></text:p>
      <text:p text:style-name="Text_20_body"><text:a xlink:type="simple" xlink:href="https://docs.info.ufrn.br/doku.php?id=suporte:manuais:sipac:protocolo:memorandos:autenticacao:autenticar_memorandos" text:style-name="Internet_20_link" text:visited-style-name="Visited_20_Internet_20_Link">Autenticar Memorandos</text:a></text:p>
      <text:p text:style-name="Text_20_body"><text:a xlink:type="simple" xlink:href="https://docs.info.ufrn.br/doku.php?id=suporte:manuais:sipac:protocolo:memorandos:cadastro:enviar_alterar_memorandos" text:style-name="Internet_20_link" text:visited-style-name="Visited_20_Internet_20_Link">Enviar/Alterar Memorandos</text:a></text:p>
      <text:p text:style-name="Text_20_body"><text:a xlink:type="simple" xlink:href="https://docs.info.ufrn.br/doku.php?id=suporte:manuais:sipac:protocolo:memorandos:consultas:listar_enviados" text:style-name="Internet_20_link" text:visited-style-name="Visited_20_Internet_20_Link">Enviar/Alterar Memorandos</text:a></text:p>
      <text:p text:style-name="Text_20_body"><text:a xlink:type="simple" xlink:href="https://docs.info.ufrn.br/doku.php?id=suporte:manuais:sipac:protocolo:memorandos:consultas:listar_enviados" text:style-name="Internet_20_link" text:visited-style-name="Visited_20_Internet_20_Link">Listar Memorandos Enviados</text:a></text:p>
      <text:p text:style-name="Text_20_body"><text:a xlink:type="simple" xlink:href="https://docs.info.ufrn.br/doku.php?id=suporte:manuais:sipac:protocolo:memorandos:consultas:listar_pendentes_de_recebimento" text:style-name="Internet_20_link" text:visited-style-name="Visited_20_Internet_20_Link">Listar Memorandos Pendentes de Recebimento</text:a></text:p>
      <text:p text:style-name="Text_20_body"><text:a xlink:type="simple" xlink:href="https://docs.info.ufrn.br/doku.php?id=suporte:manuais:sipac:protocolo:memorandos:consultas:listar_recebidos" text:style-name="Internet_20_link" text:visited-style-name="Visited_20_Internet_20_Link">Listar Memorandos Recebidos</text:a></text:p>
      <text:p text:style-name="Text_20_body"><text:a xlink:type="simple" xlink:href="https://docs.info.ufrn.br/doku.php?id=suporte:manuais:sipac:protocolo:memorandos:consultas:painel_de_memorandos" text:style-name="Internet_20_link" text:visited-style-name="Visited_20_Internet_20_Link">Consultar Painel de Memorandos</text:a></text:p>
      <text:p text:style-name="Text_20_body"><text:a xlink:type="simple" xlink:href="https://docs.info.ufrn.br/doku.php?id=suporte:manuais:sipac:protocolo:memorandos:movimentacao:encaminhar_memorando" text:style-name="Internet_20_link" text:visited-style-name="Visited_20_Internet_20_Link">Encaminhar Memorando</text:a></text:p>
      <text:p text:style-name="Text_20_body"><text:a xlink:type="simple" xlink:href="https://docs.info.ufrn.br/doku.php?id=suporte:manuais:sipac:protocolo:memorandos:movimentacao:cancelar_encaminhamento" text:style-name="Internet_20_link" text:visited-style-name="Visited_20_Internet_20_Link">Cancelar Encaminhamen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6:43</meta:creation-date>
    <dc:creator>Generated</dc:creator>
    <dc:date>2026-08-23T23::56:43</dc:date>
    <dc:language>en-US</dc:language>
    <meta:editing-cycles>1</meta:editing-cycles>
    <meta:editing-duration>PT0S</meta:editing-duration>
    <dc:title>wiki:suporte_tecnico:manuais_memorando_eletronico</dc:title>
  </office:meta>
</office:document-meta>
</file>