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c8d68040e4c3ec15fe51cb3ad2879f.png"/>
  <manifest:file-entry manifest:media-type="image/png" manifest:full-path="Pictures/e12200edc2f5da08e9282c9d807966ae.png"/>
  <manifest:file-entry manifest:media-type="image/png" manifest:full-path="Pictures/b9cf361bdd98260c29f7bb39aa356c8c.png"/>
  <manifest:file-entry manifest:media-type="image/png" manifest:full-path="Pictures/79b66e20ed0327d01e4def6365a3f61d.png"/>
  <manifest:file-entry manifest:media-type="image/png" manifest:full-path="Pictures/7cdd694ce1bb40db72a728aa8a71937c.png"/>
  <manifest:file-entry manifest:media-type="image/png" manifest:full-path="Pictures/6d6ad3bb1a7f4f5c483209c660865024.png"/>
  <manifest:file-entry manifest:media-type="image/png" manifest:full-path="Pictures/0ac8c1d77a213cfc2ca509baf6339233.png"/>
  <manifest:file-entry manifest:media-type="image/png" manifest:full-path="Pictures/30cbe205ddf7d1791e1e84343934e4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banner Legend" text:anchor-type="paragraph" draw:z-index="0" svg:width="" svg:rel-width="100%"><draw:text-box><text:p text:style-name="legendcenter"><draw:frame draw:style-name="mediacenter" draw:name="banner" text:anchor-type="paragraph" draw:z-index="0" svg:width="" svg:rel-width="100%" svg:height="0cm"><draw:image xlink:href="/srv/DokuWiki/data/media/wiki/material_apoio/eduroam/banner.png" xlink:type="simple" xlink:show="embed" xlink:actuate="onLoad"/></draw:frame>banner</text:p></draw:text-box></draw:frame>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a xlink:type="simple" xlink:href="http://manuais.dti.ifc.edu.br/doku.php?id=wiki:suporte_tecnico:conferecia_web"><draw:frame draw:style-name="mediacenter" draw:name=" Conferência WEB Legend" text:anchor-type="paragraph" draw:z-index="0" svg:width="5.2916666666667cm" style:rel-width="100%"><draw:text-box><text:p text:style-name="legendcenter"><draw:frame draw:style-name="mediacenter" draw:name=" Conferência WEB" text:anchor-type="paragraph" draw:z-index="1" svg:width="5.2916666666667cm" style:rel-width="100%" svg:height="5.2916666666667cm" style:rel-height="scale"><draw:image xlink:href="/srv/DokuWiki/data/media/wiki/material_apoio/eduroam/conferencia_web.png" xlink:type="simple" xlink:show="embed" xlink:actuate="onLoad"/></draw:frame> Conferência WEB</text:p></draw:text-box></draw:frame></draw:a></text:p></table:table-cell></table:table-row></table:table></draw:text-box></draw:frame>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://manuais.dti.ifc.edu.br/doku.php?id=wiki:suporte_tecnico:eduroam"><draw:frame draw:style-name="mediacenter" draw:name=" Eduroam Legend" text:anchor-type="paragraph" draw:z-index="0" svg:width="5.2916666666667cm" style:rel-width="100%"><draw:text-box><text:p text:style-name="legendcenter"><draw:frame draw:style-name="mediacenter" draw:name=" Eduroam" text:anchor-type="paragraph" draw:z-index="2" svg:width="5.2916666666667cm" style:rel-width="100%" svg:height="5.2916666666667cm" style:rel-height="scale"><draw:image xlink:href="/srv/DokuWiki/data/media/wiki/material_apoio/eduroam/eduroam.png" xlink:type="simple" xlink:show="embed" xlink:actuate="onLoad"/></draw:frame> Eduroam</text:p></draw:text-box></draw:frame></draw:a></text:p></table:table-cell></table:table-row></table:table></draw:text-box></draw:frame></text:p>
      <text:p text:style-name="Text_20_body"><draw:frame draw:style-name="PluginODTAutoStyle_Frame_9_text_frame" draw:name="Frame3" text:anchor-type="paragraph" svg:width="538.5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://manuais.dti.ifc.edu.br/doku.php?id=wiki:suporte_tecnico:federacao_cafe"><draw:frame draw:style-name="mediacenter" draw:name=" Federação CAFe Legend" text:anchor-type="paragraph" draw:z-index="0" svg:width="5.2916666666667cm" style:rel-width="100%"><draw:text-box><text:p text:style-name="legendcenter"><draw:frame draw:style-name="mediacenter" draw:name=" Federação CAFe" text:anchor-type="paragraph" draw:z-index="3" svg:width="5.2916666666667cm" style:rel-width="100%" svg:height="5.2916666666667cm" style:rel-height="scale"><draw:image xlink:href="/srv/DokuWiki/data/media/wiki/material_apoio/eduroam/federacao_cafe.png" xlink:type="simple" xlink:show="embed" xlink:actuate="onLoad"/></draw:frame> Federação CAFe</text:p></draw:text-box></draw:frame></draw:a></text:p></table:table-cell></table:table-row></table:table></draw:text-box></draw:frame></text:p>
      <text:p text:style-name="Text_20_body"><draw:frame draw:style-name="PluginODTAutoStyle_Frame_13_text_frame" draw:name="Frame4" text:anchor-type="paragraph" svg:width="538.5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://manuais.dti.ifc.edu.br/doku.php?id=wiki:material_apoio:eduroam:sigaa"><draw:frame draw:style-name="media" draw:name="Acadêmico Legend" text:anchor-type="as-char" draw:z-index="0" svg:width="5.2916666666667cm" style:rel-width="100%"><draw:text-box><text:p text:style-name="legendcenter"><draw:frame draw:style-name="media" draw:name="Acadêmico" text:anchor-type="as-char" draw:z-index="4" svg:width="5.2916666666667cm" style:rel-width="100%" svg:height="5.2916666666667cm" style:rel-height="scale"><draw:image xlink:href="Pictures/cac8d68040e4c3ec15fe51cb3ad2879f.png" xlink:type="simple" xlink:show="embed" xlink:actuate="onLoad"/></draw:frame>Acadêmico</text:p></draw:text-box></draw:frame></draw:a></text:p></table:table-cell></table:table-row></table:table></draw:text-box></draw:frame></text:p>
      <text:p text:style-name="Text_20_body"><draw:frame draw:style-name="PluginODTAutoStyle_Frame_17_text_frame" draw:name="Frame5" text:anchor-type="paragraph" svg:width="538.5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://manuais.dti.ifc.edu.br/doku.php?id=wiki:material_apoio:eduroam:sigadmin"><draw:frame draw:style-name="media" draw:name="Administração do Sistema Legend" text:anchor-type="as-char" draw:z-index="0" svg:width="5.2916666666667cm" style:rel-width="100%"><draw:text-box><text:p text:style-name="legendcenter"><draw:frame draw:style-name="media" draw:name="Administração do Sistema" text:anchor-type="as-char" draw:z-index="5" svg:width="5.2916666666667cm" style:rel-width="100%" svg:height="5.2916666666667cm" style:rel-height="scale"><draw:image xlink:href="Pictures/e12200edc2f5da08e9282c9d807966ae.png" xlink:type="simple" xlink:show="embed" xlink:actuate="onLoad"/></draw:frame>Administração do Sistema</text:p></draw:text-box></draw:frame></draw:a></text:p></table:table-cell></table:table-row></table:table></draw:text-box></draw:frame></text:p>
      <text:p text:style-name="Text_20_body"><draw:frame draw:style-name="PluginODTAutoStyle_Frame_21_text_frame" draw:name="Frame6" text:anchor-type="paragraph" svg:width="538.5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<draw:a xlink:type="simple" xlink:href="http://manuais.dti.ifc.edu.br/doku.php?id=wiki:material_apoio:eduroam:sigrh"><draw:frame draw:style-name="media" draw:name="Recursos Humanos Legend" text:anchor-type="as-char" draw:z-index="0" svg:width="5.2916666666667cm" style:rel-width="100%"><draw:text-box><text:p text:style-name="legendcenter"><draw:frame draw:style-name="media" draw:name="Recursos Humanos" text:anchor-type="as-char" draw:z-index="6" svg:width="5.2916666666667cm" style:rel-width="100%" svg:height="5.2916666666667cm" style:rel-height="scale"><draw:image xlink:href="Pictures/b9cf361bdd98260c29f7bb39aa356c8c.png" xlink:type="simple" xlink:show="embed" xlink:actuate="onLoad"/></draw:frame>Recursos Humanos</text:p></draw:text-box></draw:frame></draw:a></text:p></table:table-cell></table:table-row></table:table></draw:text-box></draw:frame></text:p>
      <text:p text:style-name="Text_20_body"><draw:frame draw:style-name="PluginODTAutoStyle_Frame_25_text_frame" draw:name="Frame7" text:anchor-type="paragraph" svg:width="538.58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://manuais.dti.ifc.edu.br/doku.php?id=wiki:material_apoio:eduroam:siged"><draw:frame draw:style-name="media" draw:name="Gestão de Documentos Legend" text:anchor-type="as-char" draw:z-index="0" svg:width="5.2916666666667cm" style:rel-width="100%"><draw:text-box><text:p text:style-name="legendcenter"><draw:frame draw:style-name="media" draw:name="Gestão de Documentos" text:anchor-type="as-char" draw:z-index="7" svg:width="5.2916666666667cm" style:rel-width="100%" svg:height="5.2916666666667cm" style:rel-height="scale"><draw:image xlink:href="Pictures/79b66e20ed0327d01e4def6365a3f61d.png" xlink:type="simple" xlink:show="embed" xlink:actuate="onLoad"/></draw:frame>Gestão de Documentos</text:p></draw:text-box></draw:frame></draw:a></text:p></table:table-cell></table:table-row></table:table></draw:text-box></draw:frame></text:p>
      <text:p text:style-name="Text_20_body"><draw:frame draw:style-name="PluginODTAutoStyle_Frame_29_text_frame" draw:name="Frame8" text:anchor-type="paragraph" svg:width="538.58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://manuais.dti.ifc.edu.br/doku.php?id=wiki:material_apoio:eduroam:sigeleicao"><draw:frame draw:style-name="media" draw:name="Controle de Processos Eleitorais Legend" text:anchor-type="as-char" draw:z-index="0" svg:width="5.2916666666667cm" style:rel-width="100%"><draw:text-box><text:p text:style-name="legendcenter"><draw:frame draw:style-name="media" draw:name="Controle de Processos Eleitorais" text:anchor-type="as-char" draw:z-index="8" svg:width="5.2916666666667cm" style:rel-width="100%" svg:height="5.2916666666667cm" style:rel-height="scale"><draw:image xlink:href="Pictures/7cdd694ce1bb40db72a728aa8a71937c.png" xlink:type="simple" xlink:show="embed" xlink:actuate="onLoad"/></draw:frame>Controle de Processos Eleitorais</text:p></draw:text-box></draw:frame></draw:a></text:p></table:table-cell></table:table-row></table:table></draw:text-box></draw:frame></text:p>
      <text:p text:style-name="Text_20_body"><draw:frame draw:style-name="PluginODTAutoStyle_Frame_33_text_frame" draw:name="Frame9" text:anchor-type="paragraph" svg:width="538.58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 <draw:a xlink:type="simple" xlink:href="http://manuais.dti.ifc.edu.br/doku.php?id=wiki:material_apoio:eduroam:sipac"><draw:frame draw:style-name="media" draw:name="Adminitrativo Legend" text:anchor-type="as-char" draw:z-index="0" svg:width="5.2916666666667cm" style:rel-width="100%"><draw:text-box><text:p text:style-name="legendcenter"><draw:frame draw:style-name="media" draw:name="Adminitrativo" text:anchor-type="as-char" draw:z-index="9" svg:width="5.2916666666667cm" style:rel-width="100%" svg:height="5.2916666666667cm" style:rel-height="scale"><draw:image xlink:href="Pictures/6d6ad3bb1a7f4f5c483209c660865024.png" xlink:type="simple" xlink:show="embed" xlink:actuate="onLoad"/></draw:frame>Adminitrativo</text:p></draw:text-box></draw:frame></draw:a></text:p></table:table-cell></table:table-row></table:table></draw:text-box></draw:frame></text:p>
      <text:p text:style-name="Text_20_body"><draw:frame draw:style-name="PluginODTAutoStyle_Frame_37_text_frame" draw:name="Frame10" text:anchor-type="paragraph" svg:width="538.58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://manuais.dti.ifc.edu.br/doku.php?id=wiki:material_apoio:eduroam:suporte_tecnico"><draw:frame draw:style-name="media" draw:name="Documentação Técnica Legend" text:anchor-type="as-char" draw:z-index="0" svg:width="5.2916666666667cm" style:rel-width="100%"><draw:text-box><text:p text:style-name="legendcenter"><draw:frame draw:style-name="media" draw:name="Documentação Técnica" text:anchor-type="as-char" draw:z-index="10" svg:width="5.2916666666667cm" style:rel-width="100%" svg:height="5.2916666666667cm" style:rel-height="scale"><draw:image xlink:href="Pictures/0ac8c1d77a213cfc2ca509baf6339233.png" xlink:type="simple" xlink:show="embed" xlink:actuate="onLoad"/></draw:frame>Documentação Técnica</text:p></draw:text-box></draw:frame></draw:a></text:p></table:table-cell></table:table-row></table:table></draw:text-box></draw:frame></text:p>
      <text:p text:style-name="Text_20_body"><draw:frame draw:style-name="PluginODTAutoStyle_Frame_41_text_frame" draw:name="Frame11" text:anchor-type="paragraph" svg:width="538.58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://manuais.dti.ifc.edu.br/doku.php?id=wiki:material_apoio:eduroam:websites"><draw:frame draw:style-name="media" draw:name="Websites Legend" text:anchor-type="as-char" draw:z-index="0" svg:width="5.2916666666667cm" style:rel-width="100%"><draw:text-box><text:p text:style-name="legendcenter"><draw:frame draw:style-name="media" draw:name="Websites" text:anchor-type="as-char" draw:z-index="11" svg:width="5.2916666666667cm" style:rel-width="100%" svg:height="5.2916666666667cm" style:rel-height="scale"><draw:image xlink:href="Pictures/30cbe205ddf7d1791e1e84343934e490.png" xlink:type="simple" xlink:show="embed" xlink:actuate="onLoad"/></draw:frame>Websites</text:p></draw:text-box></draw:frame></draw:a></text:p></table:table-cell></table:table-row></table:table></draw:text-box></draw:frame></text:p>
      <text:p text:style-name="Text_20_body"><draw:frame draw:style-name="PluginODTAutoStyle_Frame_45_text_frame" draw:name="Frame12" text:anchor-type="paragraph" svg:width="538.58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://manuais.dti.ifc.edu.br/doku.php?id=wiki:suporte_tecnico:material_apoio:contratacoes"><draw:frame draw:style-name="media" draw:name="Contratações Legend" text:anchor-type="as-char" draw:z-index="0" svg:width="5.2916666666667cm" style:rel-width="100%"><draw:text-box><text:p text:style-name="legendcenter"><draw:frame draw:style-name="media" draw:name="Contratações" text:anchor-type="as-char" draw:z-index="12" svg:width="5.2916666666667cm" style:rel-width="100%" svg:height="5.2916666666667cm" style:rel-height="scale"><draw:image xlink:href="/srv/DokuWiki/data/media/wiki/material_apoio/eduroam/icone_contratacoes.png" xlink:type="simple" xlink:show="embed" xlink:actuate="onLoad"/></draw:frame>Contratações</text:p></draw:text-box></draw:frame></draw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2::22:40</meta:creation-date>
    <dc:creator>Generated</dc:creator>
    <dc:date>2026-08-23T12::22:40</dc:date>
    <dc:language>en-US</dc:language>
    <meta:editing-cycles>1</meta:editing-cycles>
    <meta:editing-duration>PT0S</meta:editing-duration>
    <dc:title>wiki:suporte_tecnico:manuais_usuario</dc:title>
  </office:meta>
</office:document-meta>
</file>