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9cb26074765718aa554ed9340b043a.png"/>
  <manifest:file-entry manifest:media-type="image/png" manifest:full-path="Pictures/2cb600996506e2ac63f690d2d809fde7.png"/>
  <manifest:file-entry manifest:media-type="image/png" manifest:full-path="Pictures/3f68537c29de291a4ad1adbf77557903.png"/>
  <manifest:file-entry manifest:media-type="image/png" manifest:full-path="Pictures/afaf461d0f63c4d994c6f30907dd2c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material_apoio:bolsas_oportunidades"/>1) No <text:span text:style-name="Strong_20_Emphasis">Portal do Discente</text:span>, navegue até o menu Bolsas &gt; Oportunidades de Bolsa
<draw:frame draw:style-name="mediacenter" draw:name="0" text:anchor-type="paragraph" draw:z-index="0" svg:width="26.273125cm" style:rel-width="100%" svg:height="7.381875cm" style:rel-height="scale"><draw:image xlink:href="Pictures/349cb26074765718aa554ed9340b043a.png" xlink:type="simple" xlink:show="embed" xlink:actuate="onLoad"/></draw:frame></text:p>
      <text:p text:style-name="Text_20_body">2) Selecione o <text:span text:style-name="Strong_20_Emphasis">Tipo de Bolsa</text:span> e clique em <text:span text:style-name="Strong_20_Emphasis">Buscar</text:span> para visualizar as oportunidades
<draw:frame draw:style-name="mediacenter" draw:name="1" text:anchor-type="paragraph" draw:z-index="1" svg:width="26.061458333333cm" style:rel-width="100%" svg:height="12.567708333333cm" style:rel-height="scale"><draw:image xlink:href="Pictures/2cb600996506e2ac63f690d2d809fde7.png" xlink:type="simple" xlink:show="embed" xlink:actuate="onLoad"/></draw:frame></text:p>
      <text:p text:style-name="Text_20_body">3) Clicando no ícone da “pessoa com lápis“ o aluno se candidata para a seleção de bolsista do projeto
<draw:frame draw:style-name="mediacenter" draw:name="2" text:anchor-type="paragraph" draw:z-index="2" svg:width="22.092708333333cm" style:rel-width="100%" svg:height="6.0589583333333cm" style:rel-height="scale"><draw:image xlink:href="Pictures/3f68537c29de291a4ad1adbf77557903.png" xlink:type="simple" xlink:show="embed" xlink:actuate="onLoad"/></draw:frame></text:p>
      <text:p text:style-name="Text_20_body">4) Preencha o formulário e clique em “<text:span text:style-name="Strong_20_Emphasis">Registrar-se como Interessado</text:span>”, conforme imagem abaixo.
<draw:frame draw:style-name="mediacenter" draw:name="3" text:anchor-type="paragraph" draw:z-index="3" svg:width="25.929166666667cm" style:rel-width="100%" svg:height="19.076458333333cm" style:rel-height="scale"><draw:image xlink:href="Pictures/afaf461d0f63c4d994c6f30907dd2cdb.png" xlink:type="simple" xlink:show="embed" xlink:actuate="onLoad"/></draw:frame></text:p>
      <text:p text:style-name="Text_20_body">O docente responsável pelo projeto irá analisar os candidatos e fazer a seleçã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6:09</meta:creation-date>
    <dc:creator>Generated</dc:creator>
    <dc:date>2026-08-24T00::26:09</dc:date>
    <dc:language>en-US</dc:language>
    <meta:editing-cycles>1</meta:editing-cycles>
    <meta:editing-duration>PT0S</meta:editing-duration>
    <dc:title>wiki:suporte_tecnico:material_apoio:bolsas_oportunidades</dc:title>
  </office:meta>
</office:document-meta>
</file>