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6f20eb9d1830b8cd3f4a275a44ca84.png"/>
  <manifest:file-entry manifest:media-type="image/png" manifest:full-path="Pictures/9e1105412ef8548dbb51ad97c6052c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suporte_tecnico:material_apoio:corrigir_inconsistencias"/>Uma inconsistência de estoque é a divergência de valores entre o RMA e o Inventário.
O SIPAC oferece uma funcionalidade para listar e corrigir as inconsistências manualmente.</text:p><text:p text:style-name="Text_20_body">É necessário ter o perfil (papel): <text:span text:style-name="Strong_20_Emphasis">Gestor Geral de Almoxarifado</text:span>. Contacte o suporte solicitando.</text:p></table:table-cell></table:table-row></table:table></draw:text-box></draw:frame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 funcionalidade abaixo permite alterar o valor e estoque de materiais. Essa operação é irreversível. Os valores informados refletirão automaticamente no RMA e no Inventário.</text:p></table:table-cell></table:table-row></table:table></draw:text-box></draw:frame></text:p>
      <text:p text:style-name="Text_20_body">Para realizar a operação, acesse o SIPAC → Módulos → Almoxarifado → Administração → <text:span text:style-name="Strong_20_Emphasis">Inconsistência de Material → Listar/Alterar Correções</text:span>. </text:p>
      <text:p text:style-name="Text_20_body">Na tela seguinte, busque pelo grupo de material ou “Todos os Materiais do Estoque”.
<draw:frame draw:style-name="media" draw:name="0" text:anchor-type="as-char" draw:z-index="0" svg:width="10.583333333333cm" svg:height="5.9317555722514cm"><draw:image xlink:href="Pictures/6e6f20eb9d1830b8cd3f4a275a44ca84.png" xlink:type="simple" xlink:show="embed" xlink:actuate="onLoad"/></draw:frame></text:p>
      <text:p text:style-name="Text_20_body">Clique no ícone amarelo (lápis) para informar o valor e saldo corretos:
<draw:frame draw:style-name="mediacenter" draw:name="1" text:anchor-type="paragraph" draw:z-index="1" svg:width="35.216041666667cm" style:rel-width="100%" svg:height="19.737916666667cm" style:rel-height="scale"><draw:image xlink:href="Pictures/9e1105412ef8548dbb51ad97c6052c36.png" xlink:type="simple" xlink:show="embed" xlink:actuate="onLoad"/></draw:frame></text:p>
      <text:p text:style-name="Text_20_body">Clique em corrigir e aguarde o processamento.
Repita o processo para todos os materiais que necessitar alterar o valor/sal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1:49</meta:creation-date>
    <dc:creator>Generated</dc:creator>
    <dc:date>2026-08-23T23::21:49</dc:date>
    <dc:language>en-US</dc:language>
    <meta:editing-cycles>1</meta:editing-cycles>
    <meta:editing-duration>PT0S</meta:editing-duration>
    <dc:title>wiki:suporte_tecnico:material_apoio:corrigir_inconsistencias</dc:title>
  </office:meta>
</office:document-meta>
</file>