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suporte_tecnico:mesa_virtual_sipac"/><text:bookmark-start text:name="__RefHeading___mesa_virtual_1"/><text:bookmark-start text:name="mesa_virtual"/>Mesa Virtual<text:bookmark-end text:name="__RefHeading___mesa_virtual_1"/><text:bookmark-end text:name="mesa_virtual"/></text:h>
      <text:p text:style-name="Text_20_body">Informamos que foi disponibilizada a versão do SIPAC 4.32 no dia 25 de agosto de 2017.</text:p>
      <text:p text:style-name="Text_20_body">Ao acessar o módulo Protocolo, você pode optar por usar a nova ferramenta (Mesa Virtual) ou permanecer com o modelo tradicional:</text:p>
      <text:p text:style-name="Text_20_body"><draw:frame draw:style-name="mediacenter" draw:name="Novo Protocolo Legend" text:anchor-type="paragraph" draw:z-index="0" svg:width="" svg:rel-width="100%"><draw:text-box><text:p text:style-name="legendcenter"><draw:frame draw:style-name="mediacenter" draw:name="Novo Protocolo" text:anchor-type="paragraph" draw:z-index="0" svg:width="" svg:rel-width="100%" svg:height="0cm"><draw:image xlink:href="/srv/DokuWiki/data/media/wiki/novoprotocolo.jpg" xlink:type="simple" xlink:show="embed" xlink:actuate="onLoad"/></draw:frame>Novo Protocolo</text:p></draw:text-box></draw:frame></text:p>
      <text:p text:style-name="Text_20_body">As principais alterações no módulo <text:span text:style-name="Strong_20_Emphasis">PROTOCOLO</text:span>:</text:p>
      <text:list text:style-name="Numbering_20_1" text:continue-numbering="false">
        <text:list-item>
          <text:p text:style-name="Numbering_20_1_Content_First">  Ao acessarmos o módulo <text:span text:style-name="Strong_20_Emphasis">PROTOCOLO</text:span>, uma nova funcionalidade chamada “MESA VIRTUAL” ficará disponível para acesso. Trata-se de uma ferramenta elaborada para uma melhor gestão dos processos eletrônicos de tramitação exclusivamente digital que está em fase de implantação;</text:p>
        </text:list-item>
        <text:list-item>
          <text:p text:style-name="Numbering_20_1_Content">     Os documentos inseridos no SIPAC e assinados eletronicamente apresentarão ao final uma página adicional constando as referidas a(s) assinatura(s);</text:p>
        </text:list-item>
        <text:list-item>
          <text:p text:style-name="Numbering_20_1_Content">     Com a nova versão, é possível a criação de modelos de documentos para cada unidade. Este recurso é exclusivo para documentos eletrônicos, em processos ou avulsos;</text:p>
        </text:list-item>
        <text:list-item>
          <text:p text:style-name="Numbering_20_1_Content">     Torna-se possível a assinatura de documentos por servidores externos à unidade criadora dos mesmos;</text:p>
        </text:list-item>
        <text:list-item>
          <text:p text:style-name="Numbering_20_1_Content">     Ficam incluídas as funcionalidades “desentranhamento” e “desmembramento” de processos no SIPAC;</text:p>
        </text:list-item>
        <text:list-item>
          <text:p text:style-name="Numbering_20_1_Content">     Torna-se possível atribuir status de “sigiloso” a documentos que façam parte de processos ostensivos. É importante destacarmos a necessidade de análise criteriosa na utilização desse recurso;</text:p>
        </text:list-item>
        <text:list-item>
          <text:p text:style-name="Numbering_20_1_Content">     Possibilidade de geração arquivo no formato PDF de processos e documentos eletrônicos;</text:p>
        </text:list-item>
        <text:list-item>
          <text:p text:style-name="Numbering_20_1_Content">     Inclui-se a possibilidade de inserção de documentos que não possuem data de emissão, desobrigando o preenchimento desse campo para o mesmo. É importante esclarecer que o campo “data de emissão de documento” continua de preenchimento obrigatório para os documentos que possuem essa informação;</text:p>
        </text:list-item>
        <text:list-item>
          <text:p text:style-name="Numbering_20_1_Content">     A partir desta versão será possível a indicação dos assinantes em bloco de documentos inseridos no SIPAC, ou seja indicar uma única vez o assinante para vários documentos, trazendo agilidade na execução dessa tarefa;</text:p>
        </text:list-item>
        <text:list-item>
          <text:p text:style-name="Numbering_20_1_Content">     Fica disponível a funcionalidade “Abrir Processo”, nesta opção não há obrigatoriedade de envio do processo para outra unidade no momento do cadastro;</text:p>
        </text:list-item>
        <text:list-item>
          <text:p text:style-name="Numbering_20_1_Content_Last">     Inclusão da funcionalidade “Empréstimo de Processos”, para os casos de consultas à processos arquivados no Arquivo Geral.</text:p>
        </text:list-item>
      </text:list>
      <text:p text:style-name="Text_20_body"><text:span text:style-name="Strong_20_Emphasis">Anexo:</text:span> <text:a xlink:type="simple" xlink:href="http://manuais.dti.ifc.edu.br/lib/exe/fetch.php?media=wiki:aprimoramentos-no-mo_dulo-de-protocolo.pdf" text:style-name="Internet_20_link" text:visited-style-name="Visited_20_Internet_20_Link">Clique aqui</text:a> para visualizar imagens dos aprimoramento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52:16</meta:creation-date>
    <dc:creator>Generated</dc:creator>
    <dc:date>2026-08-23T23::52:16</dc:date>
    <dc:language>en-US</dc:language>
    <meta:editing-cycles>1</meta:editing-cycles>
    <meta:editing-duration>PT0S</meta:editing-duration>
    <dc:title>wiki:suporte_tecnico:mesa_virtual_sipac</dc:title>
  </office:meta>
</office:document-meta>
</file>