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suporte_tecnico:numeracao_documento"/><text:bookmark-start text:name="__RefHeading___numeracao_de_documentos_no_sipac_1"/><text:bookmark-start text:name="numeracao_de_documentos_no_sipac"/>Numeração de Documentos no SIPAC<text:bookmark-end text:name="__RefHeading___numeracao_de_documentos_no_sipac_1"/><text:bookmark-end text:name="numeracao_de_documentos_no_sipac"/></text:h>
      <text:p text:style-name="Text_20_body">O usuário com perfil de Administrador de Protocolo pode definir a regra de numeração dos documentos, que são basicamente duas:</text:p>
      <text:list text:style-name="List_20_1" text:continue-numbering="false">
        <text:list-item>
          <text:p text:style-name="List_20_1_Content_First"> <text:span text:style-name="Strong_20_Emphasis">Numeração ÚNICA</text:span> por TIPO para todo o órgão: a numeração segue um sequencial por tipo de documento independente do setor ou campus. </text:p>
        </text:list-item>
        <text:list-item>
          <text:p text:style-name="List_20_1_Content_Last"> <text:span text:style-name="Strong_20_Emphasis">Numeração POR UNIDADE</text:span> e TIPO de documento: a numeração obedece um número sequencial para cada setor (unidade organizacional) e tipo de documento. Por exemplo, Portaria n°5 GABINETE, Portaria n° 5 DAP…</text:p>
        </text:list-item>
      </text:list>
      <text:p text:style-name="Text_20_body"><text:span text:style-name="Strong_20_Emphasis">Existe regra especial para documentos cadastrados dentro de processos:</text:span>
Documentos criados dentro de um processo, ou seja, pela funcionalidade Aba Processos &gt; “Adicionar Novos Documentos”: a numeração é feita por processo e tipo de documento. Por exemplo, se no processo em que está adicionando o novo documento não existe nenhuma Portaria, então o novo documento do tipo Portaria receberá o n° 1. Ao adicionar outra Portaria neste mesmo processo, receberá o n° 2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47:39</meta:creation-date>
    <dc:creator>Generated</dc:creator>
    <dc:date>2026-08-23T23::47:39</dc:date>
    <dc:language>en-US</dc:language>
    <meta:editing-cycles>1</meta:editing-cycles>
    <meta:editing-duration>PT0S</meta:editing-duration>
    <dc:title>wiki:suporte_tecnico:numeracao_documento</dc:title>
  </office:meta>
</office:document-meta>
</file>