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suporte_tecnico:sigrh_gestor_modulo:grupo_papeis_sigaa"/>&lt;panel type=“primary” title=“Grupo de papéis - SIGAA”&gt;</text:p>
      <text:h text:style-name="Heading_20_1" text:outline-level="1"><text:bookmark-start text:name="__RefHeading___perfis_do_siga_1"/><text:bookmark-start text:name="perfis_do_siga"/>Perfis do SIGA<text:bookmark-end text:name="__RefHeading___perfis_do_siga_1"/><text:bookmark-end text:name="perfis_do_siga"/></text:h>
      <text:h text:style-name="Heading_20_2" text:outline-level="2"><text:bookmark-start text:name="__RefHeading___grupo_permissoes_para_pro-reitores_2"/><text:bookmark-start text:name="grupo_permissoes_para_pro-reitores"/>Grupo Permissões para Pró-Reitores<text:bookmark-end text:name="__RefHeading___grupo_permissoes_para_pro-reitores_2"/><text:bookmark-end text:name="grupo_permissoes_para_pro-reitore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ome </text:p>
          </table:table-cell>
          <table:table-cell office:value-type="string" table:style-name="tableheader">
            <text:p text:style-name="Table_20_Heading"> Descrição </text:p>
          </table:table-cell>
          <table:table-cell office:value-type="string" table:style-name="tableheader">
            <text:p text:style-name="Table_20_Heading"> Papéis</text:p>
          </table:table-cell>
        </table:table-row>
        <table:table-row>
          <table:table-cell office:value-type="string" table:style-name="tablecell">
            <text:p text:style-name="tablealignleft">SIGAA_GESTOR_PROPI</text:p>
          </table:table-cell>
          <table:table-cell office:value-type="string" table:style-name="tablecell">
            <text:p text:style-name="tablealignleft"> Grupo de papeis para gestor da PROPI                          </text:p>
          </table:table-cell>
          <table:table-cell office:value-type="string" table:style-name="tablecell">
            <text:p text:style-name="tablealignleft">GESTOR DE LATO, GESTOR PESQUISA, PRODOCENTE PROPESQ, NIT, ADMINISTRADOR PESQUISA, GESTOR BOLSA AÇÕES ASSOCIADAS,  GESTOR STRICTO,  Administrador da PPG</text:p>
          </table:table-cell>
        </table:table-row>
      </table:table>
      <text:h text:style-name="Heading_20_2" text:outline-level="2"><text:bookmark-start text:name="__RefHeading___assistencia_ao_estudante_sae_3"/><text:bookmark-start text:name="assistencia_ao_estudante_sae"/>Assistência ao Estudante (SAE)<text:bookmark-end text:name="__RefHeading___assistencia_ao_estudante_sae_3"/><text:bookmark-end text:name="assistencia_ao_estudante_sae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ome </text:p>
          </table:table-cell>
          <table:table-cell office:value-type="string" table:style-name="tableheader">
            <text:p text:style-name="Table_20_Heading"> Descrição </text:p>
          </table:table-cell>
          <table:table-cell office:value-type="string" table:style-name="tableheader">
            <text:p text:style-name="Table_20_Heading"> Papéis</text:p>
          </table:table-cell>
        </table:table-row>
        <table:table-row>
          <table:table-cell office:value-type="string" table:style-name="tablecell">
            <text:p text:style-name="tablealignleft">SIGAA_GESTOR_ASSISTÊNCIA_ESTUDANTE</text:p>
          </table:table-cell>
          <table:table-cell office:value-type="string" table:style-name="tablecell">
            <text:p text:style-name="tablealignleft"> Grupo de papeis para gestor do módulo Assistência ao Estudante (PROEN)</text:p>
          </table:table-cell>
          <table:table-cell office:value-type="string" table:style-name="tablecell">
            <text:p text:style-name="tablealignleft">SAE COORDENADOR</text:p>
          </table:table-cell>
        </table:table-row>
      </table:table>
      <text:h text:style-name="Heading_20_2" text:outline-level="2"><text:bookmark-start text:name="__RefHeading___assistencia_ao_estudante_sae_4"/><text:bookmark-start text:name="assistencia_ao_estudante_sae1"/>Assistência ao Estudante (SAE)<text:bookmark-end text:name="__RefHeading___assistencia_ao_estudante_sae_4"/><text:bookmark-end text:name="assistencia_ao_estudante_sae1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ome </text:p>
          </table:table-cell>
          <table:table-cell office:value-type="string" table:style-name="tableheader">
            <text:p text:style-name="Table_20_Heading"> Descrição </text:p>
          </table:table-cell>
          <table:table-cell office:value-type="string" table:style-name="tableheader">
            <text:p text:style-name="Table_20_Heading"> Papéis</text:p>
          </table:table-cell>
        </table:table-row>
        <table:table-row>
          <table:table-cell office:value-type="string" table:style-name="tablecell">
            <text:p text:style-name="tablealignleft">Central de Estágio</text:p>
          </table:table-cell>
          <table:table-cell office:value-type="string" table:style-name="tablecell">
            <text:p text:style-name="tablealignleft"> Grupo de papeis para gestor do módulo Central de Estágios (PROEX)</text:p>
          </table:table-cell>
          <table:table-cell office:value-type="string" table:style-name="tablecell">
            <text:p text:style-name="tablealignleft">ADMINISTRADOR_CONVENIOS_ESTAGIO,  COORDENADOR DE ESTÁGIOS, GESTOR_CENTRAL_DE_ESTAGIOS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25:32</meta:creation-date>
    <dc:creator>Generated</dc:creator>
    <dc:date>2026-08-24T00::25:32</dc:date>
    <dc:language>en-US</dc:language>
    <meta:editing-cycles>1</meta:editing-cycles>
    <meta:editing-duration>PT0S</meta:editing-duration>
    <dc:title>wiki:suporte_tecnico:sigrh_gestor_modulo:grupo_papeis_sigaa</dc:title>
  </office:meta>
</office:document-meta>
</file>