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sigrh_gestor_modulo:grupo_papeis_sigrh"/><text:bookmark-start text:name="__RefHeading___grupo_de_permissoes_1"/><text:bookmark-start text:name="grupo_de_permissoes"/>Grupo de permissões<text:bookmark-end text:name="__RefHeading___grupo_de_permissoes_1"/><text:bookmark-end text:name="grupo_de_permissoes"/></text:h>
      <text:h text:style-name="Heading_20_2" text:outline-level="2"><text:bookmark-start text:name="__RefHeading___coordenador_de_gestao_de_pessoas_2"/><text:bookmark-start text:name="coordenador_de_gestao_de_pessoas"/>Coordenador de Gestão de Pessoas<text:bookmark-end text:name="__RefHeading___coordenador_de_gestao_de_pessoas_2"/><text:bookmark-end text:name="coordenador_de_gestao_de_pessoa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upo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</text:p>
          </table:table-cell>
        </table:table-row>
        <table:table-row>
          <table:table-cell office:value-type="string" table:style-name="tablecell">
            <text:p text:style-name="tablealignleft">SIGRH_COORDENACAO_GESTAO_PESSOAS</text:p>
          </table:table-cell>
          <table:table-cell office:value-type="string" table:style-name="tablecell">
            <text:p text:style-name="tablealignleft"> Este perfil contém papéis pertinente a um coordenador de gestão de pessoas. </text:p>
          </table:table-cell>
          <table:table-cell office:value-type="string" table:style-name="tablecell">
            <text:p text:style-name="tablealignleft">GESTOR DAP, GESTOR FREQUENCIA, CONSULTOR DADOS FUNCIONAIS, GESTOR CAPACITAÇÃO, GESTOR FERIAS, GESTOR CADASTRO</text:p>
          </table:table-cell>
        </table:table-row>
      </table:table>
      <text:h text:style-name="Heading_20_2" text:outline-level="2"><text:bookmark-start text:name="__RefHeading___gestor_cadastro_3"/><text:bookmark-start text:name="gestor_cadastro"/>Gestor Cadastro<text:bookmark-end text:name="__RefHeading___gestor_cadastro_3"/><text:bookmark-end text:name="gestor_cadastr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upo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 </text:p>
          </table:table-cell>
        </table:table-row>
        <table:table-row>
          <table:table-cell office:value-type="string" table:style-name="tablecell">
            <text:p text:style-name="tablealignleft"> SIGRH_CADASTRO_GESTOR </text:p>
          </table:table-cell>
          <table:table-cell office:value-type="string" table:style-name="tablecell">
            <text:p text:style-name="tablealignleft"> Este perfil contém papéis pertinente a servidores que atuam nas operações de cadastro. </text:p>
          </table:table-cell>
          <table:table-cell office:value-type="string" table:style-name="tablecell">
            <text:p text:style-name="tablealignleft">GESTOR CADASTRO</text:p>
          </table:table-cell>
        </table:table-row>
      </table:table>
      <text:h text:style-name="Heading_20_2" text:outline-level="2"><text:bookmark-start text:name="__RefHeading___gestor_ferias_4"/><text:bookmark-start text:name="gestor_ferias"/>Gestor Férias<text:bookmark-end text:name="__RefHeading___gestor_ferias_4"/><text:bookmark-end text:name="gestor_feria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upo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 </text:p>
          </table:table-cell>
        </table:table-row>
        <table:table-row>
          <table:table-cell office:value-type="string" table:style-name="tablecell">
            <text:p text:style-name="tablealignleft"> SIGRH_FERIAS_GESTOR </text:p>
          </table:table-cell>
          <table:table-cell office:value-type="string" table:style-name="tablecell">
            <text:p text:style-name="tablealignleft">Este perfil contém papéis pertinente a servidores que atuam na gestão de férias. </text:p>
          </table:table-cell>
          <table:table-cell office:value-type="string" table:style-name="tablecell">
            <text:p text:style-name="tablealignleft">GESTOR FERIAS</text:p>
          </table:table-cell>
        </table:table-row>
      </table:table>
      <text:h text:style-name="Heading_20_2" text:outline-level="2"><text:bookmark-start text:name="__RefHeading___gestor_capacitacao_5"/><text:bookmark-start text:name="gestor_capacitacao"/>Gestor Capacitação<text:bookmark-end text:name="__RefHeading___gestor_capacitacao_5"/><text:bookmark-end text:name="gestor_capacitaca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upo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 </text:p>
          </table:table-cell>
        </table:table-row>
        <table:table-row>
          <table:table-cell office:value-type="string" table:style-name="tablecell">
            <text:p text:style-name="tablealignleft">SIGRH_CAPACITACAO_GESTOR </text:p>
          </table:table-cell>
          <table:table-cell office:value-type="string" table:style-name="tablecell">
            <text:p text:style-name="tablealignleft">Este perfil contém papéis pertinente a servidores que atuam na gestão de capacitação. </text:p>
          </table:table-cell>
          <table:table-cell office:value-type="string" table:style-name="tablecell">
            <text:p text:style-name="tablealignleft">GESTOR CAPACITAÇÃO</text:p>
          </table:table-cell>
        </table:table-row>
      </table:table>
      <text:h text:style-name="Heading_20_2" text:outline-level="2"><text:bookmark-start text:name="__RefHeading___gestor_frequencia_6"/><text:bookmark-start text:name="gestor_frequencia"/>Gestor Frequência<text:bookmark-end text:name="__RefHeading___gestor_frequencia_6"/><text:bookmark-end text:name="gestor_frequenci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upo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 </text:p>
          </table:table-cell>
        </table:table-row>
        <table:table-row>
          <table:table-cell office:value-type="string" table:style-name="tablecell">
            <text:p text:style-name="tablealignleft">SIGRH_FREQUENCIA_GESTOR </text:p>
          </table:table-cell>
          <table:table-cell office:value-type="string" table:style-name="tablecell">
            <text:p text:style-name="tablealignleft">Este perfil contém papéis pertinente a servidores que atuam na gestão do ponto eletrônico.</text:p>
          </table:table-cell>
          <table:table-cell office:value-type="string" table:style-name="tablecell">
            <text:p text:style-name="tablealignleft">GESTOR FREQUENCI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5:14</meta:creation-date>
    <dc:creator>Generated</dc:creator>
    <dc:date>2026-08-24T00::25:14</dc:date>
    <dc:language>en-US</dc:language>
    <meta:editing-cycles>1</meta:editing-cycles>
    <meta:editing-duration>PT0S</meta:editing-duration>
    <dc:title>wiki:suporte_tecnico:sigrh_gestor_modulo:grupo_papeis_sigrh</dc:title>
  </office:meta>
</office:document-meta>
</file>