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370d909f265c9d1a0e570c826fa132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turmas_dependecia_coordenador"/>Para a criação das Turmas de Dependência, a Coordenação de Curso deverá utilizar a seguinte funcionalidade: </text:p>
      <text:p text:style-name="Text_20_body"><text:span text:style-name="Strong_20_Emphasis">Técnico Integrado → Coordenação → Turma → Cadastrar</text:span></text:p>
      <text:p text:style-name="Text_20_body"><draw:frame draw:style-name="mediacenter" draw:name=" Turma Dependência Cadastro Coordenador de Curso Legend" text:anchor-type="paragraph" draw:z-index="0" svg:width="25.108958333333cm" style:rel-width="100%"><draw:text-box><text:p text:style-name="legendcenter"><draw:frame draw:style-name="mediacenter" draw:name=" Turma Dependência Cadastro Coordenador de Curso" text:anchor-type="paragraph" draw:z-index="0" svg:width="25.108958333333cm" style:rel-width="100%" svg:height="12.54125cm" style:rel-height="scale"><draw:image xlink:href="Pictures/b370d909f265c9d1a0e570c826fa1328.jpg" xlink:type="simple" xlink:show="embed" xlink:actuate="onLoad"/></draw:frame> Turma Dependência Cadastro Coordenador de Curso</text:p></draw:text-box></draw:frame></text:p>
      <text:p text:style-name="Text_20_body">Selecionar o componente curricular, clicar em “Buscar” e depois na seta verde. </text:p>
      <text:p text:style-name="Text_20_body">Preencher com os dados da turma, selecionando sempre o <text:span text:style-name="Strong_20_Emphasis">Tipo da Turma</text:span> como <text:span text:style-name="Strong_20_Emphasis">ENSINO INDIVIDUAL</text:span>. </text:p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TENÇÃO!</text:span> Selecionar a Turma de Entrada de acordo com o ano de ingresso dos alunos em estão em Dependência. </text:p></table:table-cell></table:table-row></table:table></draw:text-box></draw:frame></text:p>
      <text:p text:style-name="Text_20_body">Se a turma de dependência seguir o horário das turmas regulares (utilizando o mesmo quadro de horários semanal), registrar o início e fim do período em que o componente será ofertado.</text:p>
      <text:p text:style-name="Text_20_body">Caso o horário das turmas de dependência não se encaixar nos previstos para a turma, sugerimos que seja registrado um curto período de início e fim da turma (por exemplo: uma única semana) pois desta forma o sistema registrará apenas uma aula (que posteriormente será cancelada pelo docente permitindo que o sistema flexibilize os horários para o lançamento das demais aulas. </text:p>
      <text:p text:style-name="Text_20_body">Selecione os horários que a turma fará (em caso de turmas com o horário compatível ao das aulas regulares) ou indique uma aula ao sábado.</text:p>
      <text:p text:style-name="Text_20_body">Adicione o docente marcando o item “Todos do IFC“ e buscando pelo nome. </text:p>
      <text:p text:style-name="Text_20_body">A seguir, identifique a carga horária do docente. </text:p>
      <text:p text:style-name="Text_20_body"><draw:frame draw:style-name="PluginODTAutoStyle_Frame_5_text_frame" draw:name="Frame2" text:anchor-type="paragraph" svg:width="538.5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ATENÇÃO!</text:span> (Lembre que é necessário levar em consideração a carga horária que o docente receberá de acordo com o limite de 20% a 100% da CH do componente). Para os docentes que trabalharem com turmas unificadas de dois ou mais cursos (ou turmas de entrada) é necessário <text:span text:style-name="Strong_20_Emphasis">distribuir a carga horária do docente</text:span> entre os diários que o mesmo gerenciará.</text:p></table:table-cell></table:table-row></table:table></draw:text-box></draw:frame></text:p>
      <text:p text:style-name="Text_20_body">Clicar em <text:span text:style-name="Strong_20_Emphasis">Próximo Passo</text:span> e a seguir o sistema abrirá uma tela com o Resumo da Turma. </text:p>
      <text:p text:style-name="Text_20_body">Clicar em <text:span text:style-name="Strong_20_Emphasis">Cadastrar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2:26</meta:creation-date>
    <dc:creator>Generated</dc:creator>
    <dc:date>2026-08-23T23::42:26</dc:date>
    <dc:language>en-US</dc:language>
    <meta:editing-cycles>1</meta:editing-cycles>
    <meta:editing-duration>PT0S</meta:editing-duration>
    <dc:title>wiki:turmas_dependecia_coordenador</dc:title>
  </office:meta>
</office:document-meta>
</file>