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6905c3e10785d9739b151385ef4e9c.jpg"/>
  <manifest:file-entry manifest:media-type="image/jpeg" manifest:full-path="Pictures/58d907cade820457c10d90c8779d09bd.jpg"/>
  <manifest:file-entry manifest:media-type="image/jpeg" manifest:full-path="Pictures/41b752492f55cd04d5c90f0ec441855f.jpg"/>
  <manifest:file-entry manifest:media-type="image/jpeg" manifest:full-path="Pictures/58716ef75dcda2073a4e9c7422477f44.jpg"/>
  <manifest:file-entry manifest:media-type="image/jpeg" manifest:full-path="Pictures/b597b3c1298def7c18c23d519cf5fc7a.jpg"/>
  <manifest:file-entry manifest:media-type="image/jpeg" manifest:full-path="Pictures/31b9506edb3b0604aea2d253356b2d37.jpg"/>
  <manifest:file-entry manifest:media-type="image/jpeg" manifest:full-path="Pictures/63518713f73e71874c8b59990fddf747.jpg"/>
  <manifest:file-entry manifest:media-type="image/jpeg" manifest:full-path="Pictures/af044edf551f9d3cf159c1deaa5015e3.jpg"/>
  <manifest:file-entry manifest:media-type="image/jpeg" manifest:full-path="Pictures/c45b3b06d0200659c7b8cd1ec8854fe3.jpg"/>
  <manifest:file-entry manifest:media-type="image/jpeg" manifest:full-path="Pictures/8de2d7ef6b7261befcf71b6645476695.jpg"/>
  <manifest:file-entry manifest:media-type="image/jpeg" manifest:full-path="Pictures/6c3f5e265740495d8a4d13f13b86ae50.jpg"/>
  <manifest:file-entry manifest:media-type="image/jpeg" manifest:full-path="Pictures/7bd169dfe30b2750945c77db1ef73fc8.jpg"/>
  <manifest:file-entry manifest:media-type="image/jpeg" manifest:full-path="Pictures/619e5b136442cd63d45554861aab04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turmas_dependecia_docente"/>Acessar o <text:span text:style-name="Strong_20_Emphasis">Portal do Docente</text:span>.</text:p>
      <text:p text:style-name="Text_20_body"><draw:frame draw:style-name="mediacenter" draw:name=" Docente Cadastro turma dependência Legend" text:anchor-type="paragraph" draw:z-index="0" svg:width="28.627916666667cm" style:rel-width="100%"><draw:text-box><text:p text:style-name="legendcenter"><draw:frame draw:style-name="mediacenter" draw:name=" Docente Cadastro turma dependência" text:anchor-type="paragraph" draw:z-index="0" svg:width="28.627916666667cm" style:rel-width="100%" svg:height="15.425208333333cm" style:rel-height="scale"><draw:image xlink:href="Pictures/d76905c3e10785d9739b151385ef4e9c.jpg" xlink:type="simple" xlink:show="embed" xlink:actuate="onLoad"/></draw:frame> Docente Cadastro turma dependência</text:p></draw:text-box></draw:frame></text:p>
      <text:p text:style-name="Text_20_body">Localizar entre as turmas do Técnico Integrado as de <text:span text:style-name="Strong_20_Emphasis">Dependência</text:span> que serão identificadas como <text:span text:style-name="Strong_20_Emphasis">TIND</text:span> após o nome do componente curricular. </text:p>
      <text:p text:style-name="Text_20_body">Ao clicar no componente abrirá o Módulo Turma Virtual. </text:p>
      <text:p text:style-name="Text_20_body"><draw:frame draw:style-name="mediacenter" draw:name=" Docente Cadastro turma dependência Legend" text:anchor-type="paragraph" draw:z-index="0" svg:width="29.792083333333cm" style:rel-width="100%"><draw:text-box><text:p text:style-name="legendcenter"><draw:frame draw:style-name="mediacenter" draw:name=" Docente Cadastro turma dependência" text:anchor-type="paragraph" draw:z-index="1" svg:width="29.792083333333cm" style:rel-width="100%" svg:height="14.340416666667cm" style:rel-height="scale"><draw:image xlink:href="Pictures/58d907cade820457c10d90c8779d09bd.jpg" xlink:type="simple" xlink:show="embed" xlink:actuate="onLoad"/></draw:frame> Docente Cadastro turma dependência</text:p></draw:text-box></draw:frame></text:p>
      <text:p text:style-name="Text_20_body">Ao abrir o Módulo Turma Virtual, o docente deverá clicar em <text:span text:style-name="Strong_20_Emphasis">configurar a sua turma</text:span>.</text:p>
      <text:p text:style-name="Text_20_body"><draw:frame draw:style-name="mediacenter" draw:name=" Docente Cadastro turma dependência Legend" text:anchor-type="paragraph" draw:z-index="0" svg:width="27.596041666667cm" style:rel-width="100%"><draw:text-box><text:p text:style-name="legendcenter"><draw:frame draw:style-name="mediacenter" draw:name=" Docente Cadastro turma dependência" text:anchor-type="paragraph" draw:z-index="2" svg:width="27.596041666667cm" style:rel-width="100%" svg:height="14.605cm" style:rel-height="scale"><draw:image xlink:href="Pictures/41b752492f55cd04d5c90f0ec441855f.jpg" xlink:type="simple" xlink:show="embed" xlink:actuate="onLoad"/></draw:frame> Docente Cadastro turma dependência</text:p></draw:text-box></draw:frame></text:p>
      <text:p text:style-name="Text_20_body">Cadastrar o tipo de média para as notas (ponderada, aritmética ou somatório) e deixar marcado o item <text:span text:style-name="Strong_20_Emphasis">Exibir notas desmembradas no diario de classe</text:span>. </text:p>
      <text:p text:style-name="Text_20_body">Após a configuração, clicar em <text:span text:style-name="Strong_20_Emphasis">Salvar</text:span>.</text:p>
      <text:p text:style-name="Text_20_body"><draw:frame draw:style-name="mediacenter" draw:name=" Docente Cadastro turma dependência Legend" text:anchor-type="paragraph" draw:z-index="0" svg:width="32.0675cm" style:rel-width="100%"><draw:text-box><text:p text:style-name="legendcenter"><draw:frame draw:style-name="mediacenter" draw:name=" Docente Cadastro turma dependência" text:anchor-type="paragraph" draw:z-index="3" svg:width="32.0675cm" style:rel-width="100%" svg:height="20.0025cm" style:rel-height="scale"><draw:image xlink:href="Pictures/58716ef75dcda2073a4e9c7422477f44.jpg" xlink:type="simple" xlink:show="embed" xlink:actuate="onLoad"/></draw:frame> Docente Cadastro turma dependência</text:p></draw:text-box></draw:frame></text:p>
      <text:p text:style-name="Text_20_body">Caso a turma tenha sido cadastrada em um sábado o docente deverá cancelar a aula antes de registrar as aulas determinadas para a turma.</text:p>
      <text:p text:style-name="Text_20_body">Clicar na aba <text:span text:style-name="Strong_20_Emphasis">Alunos</text:span> + <text:span text:style-name="Strong_20_Emphasis">Lançar Frequência</text:span>. O sistema abrirá o calendário de aulas programados. Clicar na data a ser excluída e clicar em <text:span text:style-name="Strong_20_Emphasis">Cancelar Aula</text:span>.</text:p>
      <text:p text:style-name="Text_20_body"><draw:frame draw:style-name="mediacenter" draw:name=" Docente Cadastro turma dependência Legend" text:anchor-type="paragraph" draw:z-index="0" svg:width="30.7975cm" style:rel-width="100%"><draw:text-box><text:p text:style-name="legendcenter"><draw:frame draw:style-name="mediacenter" draw:name=" Docente Cadastro turma dependência" text:anchor-type="paragraph" draw:z-index="4" svg:width="30.7975cm" style:rel-width="100%" svg:height="14.790208333333cm" style:rel-height="scale"><draw:image xlink:href="Pictures/b597b3c1298def7c18c23d519cf5fc7a.jpg" xlink:type="simple" xlink:show="embed" xlink:actuate="onLoad"/></draw:frame> Docente Cadastro turma dependência</text:p></draw:text-box></draw:frame></text:p>
      <text:p text:style-name="Text_20_body">O sistema abrirá uma tela com os dados da aula a ser cancelada. </text:p>
      <text:p text:style-name="Text_20_body">Marcar a turma referente a aula, deixar o item Visível marcado como <text:span text:style-name="Strong_20_Emphasis">NÃO</text:span> e marcar o item <text:span text:style-name="Strong_20_Emphasis">Cancelar Aula</text:span>. </text:p>
      <text:p text:style-name="Text_20_body">Clique em <text:span text:style-name="Strong_20_Emphasis">Cadastrar</text:span>. </text:p>
      <text:p text:style-name="Text_20_body"><draw:frame draw:style-name="mediacenter" draw:name=" Docente Cadastro turma dependência Legend" text:anchor-type="paragraph" draw:z-index="0" svg:width="34.633958333333cm" style:rel-width="100%"><draw:text-box><text:p text:style-name="legendcenter"><draw:frame draw:style-name="mediacenter" draw:name=" Docente Cadastro turma dependência" text:anchor-type="paragraph" draw:z-index="5" svg:width="34.633958333333cm" style:rel-width="100%" svg:height="23.547916666667cm" style:rel-height="scale"><draw:image xlink:href="Pictures/31b9506edb3b0604aea2d253356b2d37.jpg" xlink:type="simple" xlink:show="embed" xlink:actuate="onLoad"/></draw:frame> Docente Cadastro turma dependência</text:p></draw:text-box></draw:frame></text:p>
      <text:p text:style-name="Text_20_body">Caso as aulas aconteçam em horários não regulares aos da turma, criar aulas através do Menu Turma Virtual em <text:span text:style-name="Strong_20_Emphasis">Turma → Registrar Aula de Ensino Individual</text:span>. </text:p>
      <text:p text:style-name="Text_20_body">O sistema abrirá uma tela para o cadastro. </text:p>
      <text:p text:style-name="Text_20_body"><draw:frame draw:style-name="mediacenter" draw:name=" Docente Cadastro turma dependência Legend" text:anchor-type="paragraph" draw:z-index="0" svg:width="24.262291666667cm" style:rel-width="100%"><draw:text-box><text:p text:style-name="legendcenter"><draw:frame draw:style-name="mediacenter" draw:name=" Docente Cadastro turma dependência" text:anchor-type="paragraph" draw:z-index="6" svg:width="24.262291666667cm" style:rel-width="100%" svg:height="13.546666666667cm" style:rel-height="scale"><draw:image xlink:href="Pictures/63518713f73e71874c8b59990fddf747.jpg" xlink:type="simple" xlink:show="embed" xlink:actuate="onLoad"/></draw:frame> Docente Cadastro turma dependência</text:p></draw:text-box></draw:frame></text:p>
      <text:p text:style-name="Text_20_body">Cadastrar os dados da aula como <text:span text:style-name="Strong_20_Emphasis">data, número de aulas, descrição</text:span> do tópico de aula, <text:span text:style-name="Strong_20_Emphasis">observações</text:span> (incluídas as eventuais atividades não presenciais) e opte por notificar ou não os discentes da turma. </text:p>
      <text:p text:style-name="Text_20_body">Após a inserção dos dados, clicar em <text:span text:style-name="Strong_20_Emphasis">Cadastrar</text:span>.</text:p>
      <text:p text:style-name="Text_20_body"><draw:frame draw:style-name="mediacenter" draw:name=" Docente Cadastro turma dependência Legend" text:anchor-type="paragraph" draw:z-index="0" svg:width="32.146875cm" style:rel-width="100%"><draw:text-box><text:p text:style-name="legendcenter"><draw:frame draw:style-name="mediacenter" draw:name=" Docente Cadastro turma dependência" text:anchor-type="paragraph" draw:z-index="7" svg:width="32.146875cm" style:rel-width="100%" svg:height="12.832291666667cm" style:rel-height="scale"><draw:image xlink:href="Pictures/af044edf551f9d3cf159c1deaa5015e3.jpg" xlink:type="simple" xlink:show="embed" xlink:actuate="onLoad"/></draw:frame> Docente Cadastro turma dependência</text:p></draw:text-box></draw:frame></text:p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tenção!</text:span> O sistema não exigirá que seja informado o horário das aulas, apenas o número total de aulas que serão ministradas naquele dia! </text:p></table:table-cell></table:table-row></table:table></draw:text-box></draw:frame></text:p>
      <text:p text:style-name="Text_20_body">O sistema registrará a aula e apresentará o tópico devidamente cadastrado na próxima tela. </text:p>
      <text:p text:style-name="Text_20_body"><draw:frame draw:style-name="mediacenter" draw:name=" Docente Cadastro turma dependência Legend" text:anchor-type="paragraph" draw:z-index="0" svg:width="31.961666666667cm" style:rel-width="100%"><draw:text-box><text:p text:style-name="legendcenter"><draw:frame draw:style-name="mediacenter" draw:name=" Docente Cadastro turma dependência" text:anchor-type="paragraph" draw:z-index="8" svg:width="31.961666666667cm" style:rel-width="100%" svg:height="17.541875cm" style:rel-height="scale"><draw:image xlink:href="Pictures/c45b3b06d0200659c7b8cd1ec8854fe3.jpg" xlink:type="simple" xlink:show="embed" xlink:actuate="onLoad"/></draw:frame> Docente Cadastro turma dependência</text:p></draw:text-box></draw:frame></text:p>
      <text:p text:style-name="Text_20_body"><draw:frame draw:style-name="PluginODTAutoStyle_Frame_5_text_frame" draw:name="Frame2" text:anchor-type="paragraph" svg:width="538.5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Atenção!</text:span> O docente poderá optar por cadastrar todas as suas aulas de uma única vez ou ir cadastrando conforme as suas aulas forem sendo programadas. </text:p></table:table-cell></table:table-row></table:table></draw:text-box></draw:frame></text:p>
      <text:p text:style-name="Text_20_body">Após o cadastro da aula é possível registrar a frequência através da seguinte funcionalidade: </text:p>
      <text:p text:style-name="Text_20_body"><text:span text:style-name="Strong_20_Emphasis">Menu Turma → Virtual Alunos → Lançar Frequência</text:span></text:p>
      <text:p text:style-name="Text_20_body">O sistema abrirá a tela com o calendário de aulas. Clicar sobre o dia que pretende registrar a aula e marcar as eventuais faltas dos discentes. </text:p>
      <text:p text:style-name="Text_20_body">Clicar em <text:span text:style-name="Strong_20_Emphasis">Gravar Frequências</text:span>. </text:p>
      <text:p text:style-name="Text_20_body"><draw:frame draw:style-name="mediacenter" draw:name=" Docente Cadastro turma dependência Legend" text:anchor-type="paragraph" draw:z-index="0" svg:width="32.173333333333cm" style:rel-width="100%"><draw:text-box><text:p text:style-name="legendcenter"><draw:frame draw:style-name="mediacenter" draw:name=" Docente Cadastro turma dependência" text:anchor-type="paragraph" draw:z-index="9" svg:width="32.173333333333cm" style:rel-width="100%" svg:height="13.731875cm" style:rel-height="scale"><draw:image xlink:href="Pictures/8de2d7ef6b7261befcf71b6645476695.jpg" xlink:type="simple" xlink:show="embed" xlink:actuate="onLoad"/></draw:frame> Docente Cadastro turma dependência</text:p></draw:text-box></draw:frame></text:p>
      <text:p text:style-name="Text_20_body">Para cadastrar as notas o docente deverá usar a funcionalidade: </text:p>
      <text:p text:style-name="Text_20_body"><text:span text:style-name="Strong_20_Emphasis">Menu Turma Virtual → Alunos → Lançar Notas</text:span></text:p>
      <text:p text:style-name="Text_20_body"><draw:frame draw:style-name="mediacenter" draw:name=" Docente Cadastro turma dependência Legend" text:anchor-type="paragraph" draw:z-index="0" svg:width="30.7975cm" style:rel-width="100%"><draw:text-box><text:p text:style-name="legendcenter"><draw:frame draw:style-name="mediacenter" draw:name=" Docente Cadastro turma dependência" text:anchor-type="paragraph" draw:z-index="10" svg:width="30.7975cm" style:rel-width="100%" svg:height="14.155208333333cm" style:rel-height="scale"><draw:image xlink:href="Pictures/6c3f5e265740495d8a4d13f13b86ae50.jpg" xlink:type="simple" xlink:show="embed" xlink:actuate="onLoad"/></draw:frame> Docente Cadastro turma dependência</text:p></draw:text-box></draw:frame></text:p>
      <text:p text:style-name="Text_20_body">O diário de classe permanecerá dividido por trimestre. O docente poderá lançar as avaliações distribuídas pelos 3 trimestres ou optar por desmembrar o 1o trimestre, lançar as atividades e repetir a média nos outros dois trimestres. </text:p>
      <text:p text:style-name="Text_20_body">Após a finalização do lançamento das notas e frequências o docente deverá <text:span text:style-name="Strong_20_Emphasis">ajustar as faltas</text:span> clicando no seta verde entre <text:span text:style-name="Strong_20_Emphasis">Faltas Calc.</text:span> e <text:span text:style-name="Strong_20_Emphasis">Faltas</text:span>. </text:p>
      <text:p text:style-name="Text_20_body">Sem o ajuste o sistema não carregará os registros para o campo <text:span text:style-name="Strong_20_Emphasis">Faltas</text:span> e todos os alunos ficarão com 100% de frequência em seus históricos escolares.</text:p>
      <text:p text:style-name="Text_20_body"><draw:frame draw:style-name="mediacenter" draw:name=" Docente Cadastro turma dependência Legend" text:anchor-type="paragraph" draw:z-index="0" svg:width="23.01875cm" style:rel-width="100%"><draw:text-box><text:p text:style-name="legendcenter"><draw:frame draw:style-name="mediacenter" draw:name=" Docente Cadastro turma dependência" text:anchor-type="paragraph" draw:z-index="11" svg:width="23.01875cm" style:rel-width="100%" svg:height="9.286875cm" style:rel-height="scale"><draw:image xlink:href="Pictures/7bd169dfe30b2750945c77db1ef73fc8.jpg" xlink:type="simple" xlink:show="embed" xlink:actuate="onLoad"/></draw:frame> Docente Cadastro turma dependência</text:p></draw:text-box></draw:frame></text:p>
      <text:p text:style-name="Text_20_body">Depois do diário totalmente encerrado, clicar em <text:span text:style-name="Strong_20_Emphasis">Finalizar (Consolidar)</text:span>. </text:p>
      <text:p text:style-name="Text_20_body"><draw:frame draw:style-name="mediacenter" draw:name=" Docente Cadastro turma dependência Legend" text:anchor-type="paragraph" draw:z-index="0" svg:width="34.475208333333cm" style:rel-width="100%"><draw:text-box><text:p text:style-name="legendcenter"><draw:frame draw:style-name="mediacenter" draw:name=" Docente Cadastro turma dependência" text:anchor-type="paragraph" draw:z-index="12" svg:width="34.475208333333cm" style:rel-width="100%" svg:height="15.71625cm" style:rel-height="scale"><draw:image xlink:href="Pictures/619e5b136442cd63d45554861aab0405.jpg" xlink:type="simple" xlink:show="embed" xlink:actuate="onLoad"/></draw:frame> Docente Cadastro turma dependência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0:17</meta:creation-date>
    <dc:creator>Generated</dc:creator>
    <dc:date>2026-08-23T23::40:17</dc:date>
    <dc:language>en-US</dc:language>
    <meta:editing-cycles>1</meta:editing-cycles>
    <meta:editing-duration>PT0S</meta:editing-duration>
    <dc:title>wiki:turmas_dependecia_docente</dc:title>
  </office:meta>
</office:document-meta>
</file>