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e5a16f9e62173ee903da6ce360c5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desabilitar_comentarios"/>Embora os sites do IFC não possuam formulários de comentários nas postagens, é comum ocorrer comentários SPAM advindos de robôs tentando explorar brechas de segurança.</text:p>
      <text:p text:style-name="Text_20_body">Por cautela, recomendamos que os comentários sejam desabilitados no painel de administração de cada site, conforme descrito a seguir: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sta ação deve ser feita por usuário com permissão de Administrador</text:p></table:table-cell></table:table-row></table:table></draw:text-box></draw:frame></text:p>
      <text:p text:style-name="Text_20_body">1 - Acesse o <text:span text:style-name="Strong_20_Emphasis">Menu Configurações &gt; Discussão</text:span></text:p>
      <text:p text:style-name="Text_20_body">2 - Desmarque a opção “Permitir que pessoas enviem comentários em novos posts”.</text:p>
      <text:p text:style-name="Text_20_body"><draw:frame draw:style-name="media" draw:name="0" text:anchor-type="as-char" draw:z-index="0" svg:width="15.875cm" svg:height="8.9686137750654cm"><draw:image xlink:href="Pictures/ebe5a16f9e62173ee903da6ce360c5bb.png" xlink:type="simple" xlink:show="embed" xlink:actuate="onLoad"/></draw:frame></text:p>
      <text:p text:style-name="Text_20_body">3 - Ao final da página clique no botão azul “Salvar Alterações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2:59</meta:creation-date>
    <dc:creator>Generated</dc:creator>
    <dc:date>2026-08-23T23::22:59</dc:date>
    <dc:language>en-US</dc:language>
    <meta:editing-cycles>1</meta:editing-cycles>
    <meta:editing-duration>PT0S</meta:editing-duration>
    <dc:title>wiki:websites:desabilitar_comentarios</dc:title>
  </office:meta>
</office:document-meta>
</file>