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e90e8847d44497273a17d678cc987a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websites:portal_curso:sobre"/>Acesse o menu <text:span text:style-name="Strong_20_Emphasis">Sobre o Curso</text:span> para editar as informações “Apresentação” e “Informações Gerais” que aparecem na página inicial do portal do curso.</text:p>
      <text:p text:style-name="Text_20_body"><draw:frame draw:style-name="medialeft" draw:name="0" text:anchor-type="paragraph" draw:z-index="0" svg:width="33.681458333333cm" style:rel-width="100%" svg:height="21.828125cm" style:rel-height="scale"><draw:image xlink:href="Pictures/3e90e8847d44497273a17d678cc987a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50:02</meta:creation-date>
    <dc:creator>Generated</dc:creator>
    <dc:date>2026-08-23T23::50:02</dc:date>
    <dc:language>en-US</dc:language>
    <meta:editing-cycles>1</meta:editing-cycles>
    <meta:editing-duration>PT0S</meta:editing-duration>
    <dc:title>wiki:websites:portal_curso:sobre</dc:title>
  </office:meta>
</office:document-meta>
</file>