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389f8a3b6ab52cefa89e644673ca87.png"/>
  <manifest:file-entry manifest:media-type="image/png" manifest:full-path="Pictures/9b54ebf0d1a94e45e6a4bc8869085f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cadastrar_noticia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Notícias &gt; Adicionar novo</text:span>.<draw:frame draw:style-name="media" draw:name="0" text:anchor-type="as-char" draw:z-index="0" svg:width="3.8629166666667cm" style:rel-width="100%" svg:height="2.7252083333333cm" style:rel-height="scale"><draw:image xlink:href="Pictures/f1389f8a3b6ab52cefa89e644673ca87.png" xlink:type="simple" xlink:show="embed" xlink:actuate="onLoad"/></draw:frame></text:p>
      <text:p text:style-name="Text_20_body">Será exibido o editor de notícias, conforme ilustração (clique para ampliar):</text:p>
      <text:p text:style-name="Text_20_body"><draw:frame draw:style-name="media" draw:name="1" text:anchor-type="as-char" draw:z-index="1" svg:width="15.875cm" svg:height="11.423016496465cm"><draw:image xlink:href="Pictures/9b54ebf0d1a94e45e6a4bc8869085f0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5:09</meta:creation-date>
    <dc:creator>Generated</dc:creator>
    <dc:date>2026-08-25T01::55:09</dc:date>
    <dc:language>en-US</dc:language>
    <meta:editing-cycles>1</meta:editing-cycles>
    <meta:editing-duration>PT0S</meta:editing-duration>
    <dc:title>wiki:websites:portal_principal:cadastrar_noticia</dc:title>
  </office:meta>
</office:document-meta>
</file>