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16f497d7fdf8d1b1150aa8c7290b80.png"/>
  <manifest:file-entry manifest:media-type="image/png" manifest:full-path="Pictures/9b54ebf0d1a94e45e6a4bc8869085f04.png"/>
  <manifest:file-entry manifest:media-type="image/png" manifest:full-path="Pictures/2c91882b3c664d4ea8ca752694bca58f.png"/>
  <manifest:file-entry manifest:media-type="image/png" manifest:full-path="Pictures/de8850e4b1eac8852e5466da32ae58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cadastrar_pagina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Páginas &gt; Adicionar nova</text:span>.<draw:frame draw:style-name="media" draw:name="0" text:anchor-type="as-char" draw:z-index="0" svg:width="4.1275cm" style:rel-width="100%" svg:height="2.6722916666667cm" style:rel-height="scale"><draw:image xlink:href="Pictures/dc16f497d7fdf8d1b1150aa8c7290b80.png" xlink:type="simple" xlink:show="embed" xlink:actuate="onLoad"/></draw:frame></text:p>
      <text:p text:style-name="Text_20_body">Será exibido o editor de notícias, conforme ilustração (clique para ampliar):</text:p>
      <text:p text:style-name="Text_20_body"><draw:frame draw:style-name="media" draw:name="1" text:anchor-type="as-char" draw:z-index="1" svg:width="15.875cm" svg:height="11.423016496465cm"><draw:image xlink:href="Pictures/9b54ebf0d1a94e45e6a4bc8869085f04.png" xlink:type="simple" xlink:show="embed" xlink:actuate="onLoad"/></draw:frame></text:p>
      <text:p text:style-name="Text_20_body">1) Digite o título da notícia;</text:p>
      <text:p text:style-name="Text_20_body">2) Na caixa maior digite o texto da notícia. Neste espaço você pode utilizar as ferramentas de formatação disponíveis;</text:p>
      <text:p text:style-name="Text_20_body">3) Para que uma nova notícia seja publicada, é necessário que seja selecionada uma <text:span text:style-name="Strong_20_Emphasis">Thumbnail</text:span> (<text:span text:style-name="Emphasis">imagem miniatura que aparece na chamada da notícia</text:span>) como imagem da notícia. Para isto clique em “Adicionar Imagem” na caixa do lado direito da tela:</text:p>
      <text:p text:style-name="Text_20_body"><draw:frame draw:style-name="media" draw:name="2" text:anchor-type="as-char" draw:z-index="2" svg:width="7.4347916666667cm" style:rel-width="100%" svg:height="10.583333333333cm" style:rel-height="scale"><draw:image xlink:href="Pictures/2c91882b3c664d4ea8ca752694bca58f.png" xlink:type="simple" xlink:show="embed" xlink:actuate="onLoad"/></draw:frame></text:p>
      <text:p text:style-name="Text_20_body">4) Opcionais:</text:p>
      <text:list text:style-name="List_20_1" text:continue-numbering="false">
        <text:list-item>
          <text:p text:style-name="List_20_1_Content_First"> <text:span text:style-name="Strong_20_Emphasis">Notícia destaque:</text:span> selecione esta opção para que a notícia apareça no <text:span text:style-name="Strong_20_Emphasis">banner rotativo</text:span> da página principal.</text:p>
        </text:list-item>
        <text:list-item>
          <text:p text:style-name="List_20_1_Content_Last"> <text:span text:style-name="Strong_20_Emphasis">Propagar para todos os campi:</text:span> selecione esta opção para que esta notícia apareça nos Portais dos Campi.</text:p>
        </text:list-item>
      </text:list>
      <text:p text:style-name="Text_20_body">5) Para finalizar e publicar a notícia clique no botão “Publicar” <draw:frame draw:style-name="media" draw:name="3" text:anchor-type="as-char" draw:z-index="3" svg:width="2.143125cm" style:rel-width="100%" svg:height="1.0583333333333cm" style:rel-height="scale"><draw:image xlink:href="Pictures/de8850e4b1eac8852e5466da32ae58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3:40</meta:creation-date>
    <dc:creator>Generated</dc:creator>
    <dc:date>2026-08-24T00::43:40</dc:date>
    <dc:language>en-US</dc:language>
    <meta:editing-cycles>1</meta:editing-cycles>
    <meta:editing-duration>PT0S</meta:editing-duration>
    <dc:title>wiki:websites:portal_principal:cadastrar_pagina</dc:title>
  </office:meta>
</office:document-meta>
</file>