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3ca2c6418c402c08285fbf7cd2993f.png"/>
  <manifest:file-entry manifest:media-type="image/png" manifest:full-path="Pictures/2999dc00f3b0d81457c63c7e41a9b855.png"/>
  <manifest:file-entry manifest:media-type="image/png" manifest:full-path="Pictures/de8850e4b1eac8852e5466da32ae58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cadastrar_posttype"/>Após <text:a xlink:type="simple" xlink:href="http://manuais.dti.ifc.edu.br/doku.php?id=wiki:websites:wp_admin" text:style-name="Internet_20_link" text:visited-style-name="Visited_20_Internet_20_Link">login no painel administrativo</text:a>, acesse o menu para o tipo de postagem desejada: <text:span text:style-name="Strong_20_Emphasis">Eventos, Avisos ou Agenda do Gestor</text:span>* </text:p>
      <text:p text:style-name="Text_20_body">*Agenda do Gestor é uma opção disponível apenas para os portais de Campus e Portal Principal</text:p>
      <text:p text:style-name="Text_20_body"><draw:frame draw:style-name="media" draw:name="0" text:anchor-type="as-char" draw:z-index="0" svg:width="4.1539583333333cm" style:rel-width="100%" svg:height="2.7252083333333cm" style:rel-height="scale"><draw:image xlink:href="Pictures/6f3ca2c6418c402c08285fbf7cd2993f.png" xlink:type="simple" xlink:show="embed" xlink:actuate="onLoad"/></draw:frame>.</text:p>
      <text:p text:style-name="Text_20_body">Insira no editor as informações desejadas:</text:p>
      <text:p text:style-name="Text_20_body"><draw:frame draw:style-name="media" draw:name="1" text:anchor-type="as-char" draw:z-index="1" svg:width="15.875cm" svg:height="7.9189399844115cm"><draw:image xlink:href="Pictures/2999dc00f3b0d81457c63c7e41a9b855.png" xlink:type="simple" xlink:show="embed" xlink:actuate="onLoad"/></draw:frame></text:p>
      <text:p text:style-name="Text_20_body">Para que um evento seja criado, é necessário que seja definida uma data de início. Isto também deve ser feito para um compromisso de reitor/diretor. </text:p>
      <text:p text:style-name="Text_20_body">Para finalizar, clique no botão “Publicar” <draw:frame draw:style-name="media" draw:name="2" text:anchor-type="as-char" draw:z-index="2" svg:width="2.143125cm" style:rel-width="100%" svg:height="1.0583333333333cm" style:rel-height="scale"><draw:image xlink:href="Pictures/de8850e4b1eac8852e5466da32ae58d0.png" xlink:type="simple" xlink:show="embed" xlink:actuate="onLoad"/></draw:frame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7:16</meta:creation-date>
    <dc:creator>Generated</dc:creator>
    <dc:date>2026-08-23T23::47:16</dc:date>
    <dc:language>en-US</dc:language>
    <meta:editing-cycles>1</meta:editing-cycles>
    <meta:editing-duration>PT0S</meta:editing-duration>
    <dc:title>wiki:websites:portal_principal:cadastrar_posttype</dc:title>
  </office:meta>
</office:document-meta>
</file>