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a6c190cd60cd6bbe8b408f1fb2eb6ca.png"/>
  <manifest:file-entry manifest:media-type="image/png" manifest:full-path="Pictures/eddb1fef112556ff40d426347ef0bccd.png"/>
  <manifest:file-entry manifest:media-type="image/png" manifest:full-path="Pictures/24a5ea9185af54d7fa281d711cdef50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23.14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323.148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bookmark text:name="wiki:websites:portal_principal:criacao_usuarios"/>Após <text:a xlink:type="simple" xlink:href="http://manuais.dti.ifc.edu.br/doku.php?id=wiki:websites:wp_admin" text:style-name="Internet_20_link" text:visited-style-name="Visited_20_Internet_20_Link">login no painel administrativo</text:a>, certifique-se que está no painel do campus, setor ou curso para o qual deseja incluir um usuário. Para isto, verifique na barra superior o nome do site, por exemplo:
<draw:frame draw:style-name="media" draw:name="0" text:anchor-type="as-char" draw:z-index="0" svg:width="14.737291666667cm" svg:height="0.76729166666667cm"><draw:image xlink:href="Pictures/8a6c190cd60cd6bbe8b408f1fb2eb6ca.png" xlink:type="simple" xlink:show="embed" xlink:actuate="onLoad"/></draw:frame></text:p><text:p text:style-name="Text_20_body">Caso não esteja no painel correto saia do sistema e acesse <text:span text:style-name="underline">nomedosite.ifc.edu.br/wp-admin</text:span></text:p></table:table-cell></table:table-row></table:table></draw:text-box></draw:frame></text:p>
      <text:p text:style-name="Text_20_body">Primeiramente é necessário entender os principais perfis de usuário no wordpress:
SUPER-ADMIN: é o perfil que gerencia toda a rede (network) de sites do IFC;
ADMINISTRADOR: é o perfil que dá plenos poderes de gerenciamento a um ou mais sites da rede;
EDITOR: é o perfil que permite inserção/edição de conteúdos de um site com algumas restrições no painel administrativo.</text:p>
      <text:p text:style-name="Text_20_body">O processo ocorre em duas etapas:</text:p>
      <text:p text:style-name="Text_20_body"><text:span text:style-name="Strong_20_Emphasis">1) SUPER-ADMIN tem que cadastrar um novo usuário na rede de sites IFC:</text:span>
- O SUPER-ADMIN deverá acessar o menu <text:span text:style-name="Strong_20_Emphasis">Usuários &gt; Adicionar novo</text:span>
<draw:frame draw:style-name="media" draw:name="1" text:anchor-type="as-char" draw:z-index="1" svg:width="4.206875cm" style:rel-width="100%" svg:height="3.3072916666667cm" style:rel-height="scale"><draw:image xlink:href="Pictures/eddb1fef112556ff40d426347ef0bccd.png" xlink:type="simple" xlink:show="embed" xlink:actuate="onLoad"/></draw:frame></text:p>
      <text:p text:style-name="Text_20_body">- Em seguida, na parte debaixo da tela “Adicionar novo usuário” informando nome de usuário, e-mail e função. 
<draw:frame draw:style-name="media" draw:name="2" text:anchor-type="as-char" draw:z-index="2" svg:width="28.8925cm" style:rel-width="100%" svg:height="20.187708333333cm" style:rel-height="scale"><draw:image xlink:href="Pictures/24a5ea9185af54d7fa281d711cdef509.png" xlink:type="simple" xlink:show="embed" xlink:actuate="onLoad"/></draw:frame></text:p>
      <text:p text:style-name="Text_20_body"><text:span text:style-name="Strong_20_Emphasis">2) ADMINISTRADOR do site adiciona o usuário:</text:span>
- Acessar o menu <text:span text:style-name="Strong_20_Emphasis">Usuários &gt; Adicionar novo</text:span>
<draw:frame draw:style-name="media" draw:name="3" text:anchor-type="as-char" draw:z-index="3" svg:width="4.206875cm" style:rel-width="100%" svg:height="3.3072916666667cm" style:rel-height="scale"><draw:image xlink:href="Pictures/eddb1fef112556ff40d426347ef0bccd.png" xlink:type="simple" xlink:show="embed" xlink:actuate="onLoad"/></draw:frame>
- Informar nome de usuário ou e-mai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23.14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01::55:09</meta:creation-date>
    <dc:creator>Generated</dc:creator>
    <dc:date>2026-08-25T01::55:09</dc:date>
    <dc:language>en-US</dc:language>
    <meta:editing-cycles>1</meta:editing-cycles>
    <meta:editing-duration>PT0S</meta:editing-duration>
    <dc:title>wiki:websites:portal_principal:criacao_usuarios</dc:title>
  </office:meta>
</office:document-meta>
</file>