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6403c9e0a1d6fb008017db2f13a7d4e.png"/>
  <manifest:file-entry manifest:media-type="image/png" manifest:full-path="Pictures/95447eae40e65105f114e82b05abb953.png"/>
  <manifest:file-entry manifest:media-type="image/png" manifest:full-path="Pictures/a79e2ae425177859dd93023714f8ba51.png"/>
  <manifest:file-entry manifest:media-type="image/png" manifest:full-path="Pictures/9a55d79f0b3c5eedb65e562503afaf6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websites:portal_principal:editar_pagina"/>Após <text:a xlink:type="simple" xlink:href="http://manuais.dti.ifc.edu.br/doku.php?id=wiki:websites:wp_admin" text:style-name="Internet_20_link" text:visited-style-name="Visited_20_Internet_20_Link">login no painel administrativo</text:a>, acesse o menu <text:span text:style-name="Strong_20_Emphasis">Páginas &gt; Todas as páginas</text:span>.<draw:frame draw:style-name="media" draw:name="0" text:anchor-type="as-char" draw:z-index="0" svg:width="4.206875cm" style:rel-width="100%" svg:height="2.6722916666667cm" style:rel-height="scale"><draw:image xlink:href="Pictures/16403c9e0a1d6fb008017db2f13a7d4e.png" xlink:type="simple" xlink:show="embed" xlink:actuate="onLoad"/></draw:frame></text:p>
      <text:p text:style-name="Text_20_body">Será exibida a lista de páginas cadastradas no site, conforme exemplificado na imagem abaixo:</text:p>
      <text:p text:style-name="Text_20_body"><draw:frame draw:style-name="media" draw:name="1" text:anchor-type="as-char" draw:z-index="1" svg:width="15.875cm" svg:height="8.5797329143755cm"><draw:image xlink:href="Pictures/95447eae40e65105f114e82b05abb953.png" xlink:type="simple" xlink:show="embed" xlink:actuate="onLoad"/></draw:frame></text:p>
      <text:p text:style-name="Text_20_body">Clique na página que deseja editar e a tela a seguir será exibida:</text:p>
      <text:p text:style-name="Text_20_body"><draw:frame draw:style-name="media" draw:name="2" text:anchor-type="as-char" draw:z-index="2" svg:width="15.875cm" svg:height="8.3396336710834cm"><draw:image xlink:href="Pictures/a79e2ae425177859dd93023714f8ba51.png" xlink:type="simple" xlink:show="embed" xlink:actuate="onLoad"/></draw:frame></text:p>
      <text:p text:style-name="Text_20_body">Faça as alterações desejadas e clique botão “atualizar” para publicar a notícia <draw:frame draw:style-name="media" draw:name="3" text:anchor-type="as-char" draw:z-index="3" svg:width="2.1960416666667cm" style:rel-width="100%" svg:height="0.873125cm" style:rel-height="scale"><draw:image xlink:href="Pictures/9a55d79f0b3c5eedb65e562503afaf67.png" xlink:type="simple" xlink:show="embed" xlink:actuate="onLoad"/></draw:frame>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43:26</meta:creation-date>
    <dc:creator>Generated</dc:creator>
    <dc:date>2026-08-24T00::43:26</dc:date>
    <dc:language>en-US</dc:language>
    <meta:editing-cycles>1</meta:editing-cycles>
    <meta:editing-duration>PT0S</meta:editing-duration>
    <dc:title>wiki:websites:portal_principal:editar_pagina</dc:title>
  </office:meta>
</office:document-meta>
</file>