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49947375c324e18f3c9302dc0e0b.png"/>
  <manifest:file-entry manifest:media-type="image/png" manifest:full-path="Pictures/37475424c5cae9e5e2418ec275a23890.png"/>
  <manifest:file-entry manifest:media-type="image/png" manifest:full-path="Pictures/9a55d79f0b3c5eedb65e562503afaf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editar_posttype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Eventos, Agenda do Gestor ou Avisos &gt; Todos</text:span>, de acordo com o item que deseja alterar.<draw:frame draw:style-name="media" draw:name="0" text:anchor-type="as-char" draw:z-index="0" svg:width="4.2333333333333cm" style:rel-width="100%" svg:height="2.69875cm" style:rel-height="scale"><draw:image xlink:href="Pictures/137049947375c324e18f3c9302dc0e0b.png" xlink:type="simple" xlink:show="embed" xlink:actuate="onLoad"/></draw:frame></text:p>
      <text:p text:style-name="Text_20_body">Será exibida a lista de postagens. Clique no item que deseja editar e a tela a seguir será exibida:</text:p>
      <text:p text:style-name="Text_20_body"><draw:frame draw:style-name="media" draw:name="1" text:anchor-type="as-char" draw:z-index="1" svg:width="15.875cm" svg:height="8.8027251184834cm"><draw:image xlink:href="Pictures/37475424c5cae9e5e2418ec275a23890.png" xlink:type="simple" xlink:show="embed" xlink:actuate="onLoad"/></draw:frame></text:p>
      <text:p text:style-name="Text_20_body">Faça as alterações desejadas e clique botão “atualizar” para publicar a notícia <draw:frame draw:style-name="media" draw:name="2" text:anchor-type="as-char" draw:z-index="2" svg:width="2.1960416666667cm" style:rel-width="100%" svg:height="0.873125cm" style:rel-height="scale"><draw:image xlink:href="Pictures/9a55d79f0b3c5eedb65e562503afaf67.png" xlink:type="simple" xlink:show="embed" xlink:actuate="onLoad"/></draw:frame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21</meta:creation-date>
    <dc:creator>Generated</dc:creator>
    <dc:date>2026-08-23T23::46:21</dc:date>
    <dc:language>en-US</dc:language>
    <meta:editing-cycles>1</meta:editing-cycles>
    <meta:editing-duration>PT0S</meta:editing-duration>
    <dc:title>wiki:websites:portal_principal:editar_posttype</dc:title>
  </office:meta>
</office:document-meta>
</file>