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a44903015bc92a09f8ef053aa7c63e.png"/>
  <manifest:file-entry manifest:media-type="image/png" manifest:full-path="Pictures/23e77d6ba6a65cb472b0caca030039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genero_dirigente"/>Após <text:a xlink:type="simple" xlink:href="http://manuais.dti.ifc.edu.br/doku.php?id=wiki:websites:wp_admin" text:style-name="Internet_20_link" text:visited-style-name="Visited_20_Internet_20_Link">login no painel administrativo</text:a>, acesse o menu à esquerda <text:span text:style-name="Strong_20_Emphasis">Configurações &gt; Opções Gerais</text:span>.<draw:frame draw:style-name="media" draw:name="0" text:anchor-type="as-char" draw:z-index="0" svg:width="4.1804166666667cm" style:rel-width="100%" svg:height="9.525cm" style:rel-height="scale"><draw:image xlink:href="Pictures/59a44903015bc92a09f8ef053aa7c63e.png" xlink:type="simple" xlink:show="embed" xlink:actuate="onLoad"/></draw:frame></text:p>
      <text:p text:style-name="Text_20_body">Escolha o gênero do reitor, caso esteja no portal principal, ou do diretor, caso esteja no portal de um Campus.</text:p>
      <text:p text:style-name="Text_20_body"><draw:frame draw:style-name="media" draw:name="1" text:anchor-type="as-char" draw:z-index="1" svg:width="17.356666666667cm" style:rel-width="100%" svg:height="5.0535416666667cm" style:rel-height="scale"><draw:image xlink:href="Pictures/23e77d6ba6a65cb472b0caca030039c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7:15</meta:creation-date>
    <dc:creator>Generated</dc:creator>
    <dc:date>2026-08-23T23::47:15</dc:date>
    <dc:language>en-US</dc:language>
    <meta:editing-cycles>1</meta:editing-cycles>
    <meta:editing-duration>PT0S</meta:editing-duration>
    <dc:title>wiki:websites:portal_principal:genero_dirigente</dc:title>
  </office:meta>
</office:document-meta>
</file>