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3d6db33e90cf263462c45d0b8521cc2.png"/>
  <manifest:file-entry manifest:media-type="image/png" manifest:full-path="Pictures/e74b5fdd6ae92f918c0a4a2828e72548.png"/>
  <manifest:file-entry manifest:media-type="image/png" manifest:full-path="Pictures/2882809058d8eab08abdf0d33913275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25.452916666667cm" style:rel-width="100%" svg:height="6.19125cm" style:rel-height="scale"><draw:image xlink:href="Pictures/b3d6db33e90cf263462c45d0b8521cc2.png" xlink:type="simple" xlink:show="embed" xlink:actuate="onLoad"/></draw:frame></text:p>
      <text:p text:style-name="Text_20_body"><text:bookmark text:name="wiki:websites:portal_principal:imagens_perfil"/>Após <text:a xlink:type="simple" xlink:href="http://manuais.dti.ifc.edu.br/doku.php?id=wiki:websites:wp_admin" text:style-name="Internet_20_link" text:visited-style-name="Visited_20_Internet_20_Link">login no painel administrativo</text:a>, acesse o menu à esquerda <text:span text:style-name="Strong_20_Emphasis">Perfis</text:span>.<draw:frame draw:style-name="media" draw:name="1" text:anchor-type="as-char" draw:z-index="1" svg:width="3.9422916666667cm" style:rel-width="100%" svg:height="2.1166666666667cm" style:rel-height="scale"><draw:image xlink:href="Pictures/e74b5fdd6ae92f918c0a4a2828e72548.png" xlink:type="simple" xlink:show="embed" xlink:actuate="onLoad"/></draw:frame></text:p>
      <text:p text:style-name="Text_20_body">Será exibida a lista dos Perfis cadastrados, conforme a figura a seguir:
<draw:frame draw:style-name="media" draw:name="2" text:anchor-type="as-char" draw:z-index="2" svg:width="12.408958333333cm" svg:height="9.8160416666667cm"><draw:image xlink:href="Pictures/2882809058d8eab08abdf0d33913275f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48:41</meta:creation-date>
    <dc:creator>Generated</dc:creator>
    <dc:date>2026-08-24T00::48:41</dc:date>
    <dc:language>en-US</dc:language>
    <meta:editing-cycles>1</meta:editing-cycles>
    <meta:editing-duration>PT0S</meta:editing-duration>
    <dc:title>wiki:websites:portal_principal:imagens_perfil</dc:title>
  </office:meta>
</office:document-meta>
</file>