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0011c032f267fb75ff1d4ffd45db99.png"/>
  <manifest:file-entry manifest:media-type="image/png" manifest:full-path="Pictures/42b16fd9b35827200eaee1a3aa9f2c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principal:inserir_midia"/>Clique no botão “Adicionar Mídia” presente logo acima da barra de ferramentas do editor de notícia. <draw:frame draw:style-name="media" draw:name="0" text:anchor-type="as-char" draw:z-index="0" svg:width="3.6777083333333cm" style:rel-width="100%" svg:height="0.873125cm" style:rel-height="scale"><draw:image xlink:href="Pictures/610011c032f267fb75ff1d4ffd45db99.png" xlink:type="simple" xlink:show="embed" xlink:actuate="onLoad"/></draw:frame></text:p>
      <text:p text:style-name="Text_20_body">A tela a seguir será exibida:</text:p>
      <text:p text:style-name="Text_20_body"><draw:frame draw:style-name="media" draw:name="1" text:anchor-type="as-char" draw:z-index="1" svg:width="30.823958333333cm" style:rel-width="100%" svg:height="12.144375cm" style:rel-height="scale"><draw:image xlink:href="Pictures/42b16fd9b35827200eaee1a3aa9f2c21.png" xlink:type="simple" xlink:show="embed" xlink:actuate="onLoad"/></draw:frame></text:p>
      <text:p text:style-name="Text_20_body">Observe que há duas abas: “Enviar arquivos” e “Biblioteca de mídia”.</text:p>
      <text:p text:style-name="Text_20_body">“Enviar arquivos”: utilize esta aba para inserir imagens do seu computador na notícia;
“Biblioteca de mídia”: utilize esta aba para inserir imagens que já estão no sistema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55:15</meta:creation-date>
    <dc:creator>Generated</dc:creator>
    <dc:date>2026-08-25T01::55:15</dc:date>
    <dc:language>en-US</dc:language>
    <meta:editing-cycles>1</meta:editing-cycles>
    <meta:editing-duration>PT0S</meta:editing-duration>
    <dc:title>wiki:websites:portal_principal:inserir_midia</dc:title>
  </office:meta>
</office:document-meta>
</file>