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0c841d4521ac414d7ae7536a7918c0.png"/>
  <manifest:file-entry manifest:media-type="image/png" manifest:full-path="Pictures/c3e779455d513e7caf3e962a37ebc6c4.png"/>
  <manifest:file-entry manifest:media-type="image/png" manifest:full-path="Pictures/78ba194c5f1cc77a065ad5613477a2f2.png"/>
  <manifest:file-entry manifest:media-type="image/png" manifest:full-path="Pictures/46c666c8d69a267aa011341de1986e8e.png"/>
  <manifest:file-entry manifest:media-type="image/png" manifest:full-path="Pictures/cb3aad1428cebcb9eac8a2130476ac33.png"/>
  <manifest:file-entry manifest:media-type="image/png" manifest:full-path="Pictures/b1a7459732f9f5d3d686ee86b28f4079.png"/>
  <manifest:file-entry manifest:media-type="image/png" manifest:full-path="Pictures/aa81b0f10508d67d9c2b7e7fc3d47dc0.png"/>
  <manifest:file-entry manifest:media-type="image/png" manifest:full-path="Pictures/8b557986b8572e10f656283ff1eb94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novo_site_campus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Networks &gt; Add New</text:span> <draw:frame draw:style-name="media" draw:name="0" text:anchor-type="as-char" draw:z-index="0" svg:width="4.2333333333333cm" style:rel-width="100%" svg:height="2.7252083333333cm" style:rel-height="scale"><draw:image xlink:href="Pictures/4d0c841d4521ac414d7ae7536a7918c0.png" xlink:type="simple" xlink:show="embed" xlink:actuate="onLoad"/></draw:frame>.</text:p>
      <text:p text:style-name="Text_20_body">A seguinte tela será exibida:</text:p>
      <text:p text:style-name="Text_20_body"><draw:frame draw:style-name="media" draw:name="1" text:anchor-type="as-char" draw:z-index="1" svg:width="15.875cm" svg:height="6.0411478599222cm"><draw:image xlink:href="Pictures/c3e779455d513e7caf3e962a37ebc6c4.png" xlink:type="simple" xlink:show="embed" xlink:actuate="onLoad"/></draw:frame></text:p>
      <text:list text:style-name="Numbering_20_1" text:continue-numbering="false">
        <text:list-item>
          <text:p text:style-name="Numbering_20_1_Content_First"> Informe o nome do site (exemplo: Campus Araquari)</text:p>
        </text:list-item>
        <text:list-item>
          <text:p text:style-name="Numbering_20_1_Content"> Informe o domínio obedecendo o formato <text:span text:style-name="Strong_20_Emphasis">nomedocampus</text:span>.ifc.edu.br</text:p>
        </text:list-item>
        <text:list-item>
          <text:p text:style-name="Numbering_20_1_Content"> Clique no botão “Create” <draw:frame draw:style-name="media" draw:name="2" text:anchor-type="as-char" draw:z-index="2" svg:width="1.7727083333333cm" svg:height="0.873125cm"><draw:image xlink:href="Pictures/78ba194c5f1cc77a065ad5613477a2f2.png" xlink:type="simple" xlink:show="embed" xlink:actuate="onLoad"/></draw:frame></text:p>
        </text:list-item>
        <text:list-item>
          <text:p text:style-name="Numbering_20_1_Content"> No menu à esquerda, clique em “Sites IFC” <draw:frame draw:style-name="media" draw:name="3" text:anchor-type="as-char" draw:z-index="3" svg:width="4.1804166666667cm" style:rel-width="100%" svg:height="2.1960416666667cm" style:rel-height="scale"><draw:image xlink:href="Pictures/46c666c8d69a267aa011341de1986e8e.png" xlink:type="simple" xlink:show="embed" xlink:actuate="onLoad"/></draw:frame></text:p>
        </text:list-item>
        <text:list-item>
          <text:p text:style-name="Numbering_20_1_Content_Last"> Na tela seguinte <text:span text:style-name="Strong_20_Emphasis">selecione o novo site</text:span> e clique em “Adicionar campus”:</text:p>
        </text:list-item>
      </text:list>
      <text:p text:style-name="Text_20_body"><draw:frame draw:style-name="media" draw:name="4" text:anchor-type="as-char" draw:z-index="4" svg:width="14.948958333333cm" svg:height="8.334375cm"><draw:image xlink:href="Pictures/cb3aad1428cebcb9eac8a2130476ac33.png" xlink:type="simple" xlink:show="embed" xlink:actuate="onLoad"/></draw:frame></text:p>
      <text:p text:style-name="Text_20_body">A próxima etapa consiste em entrar no painel de administração do site do campus para aplicar o template (tema). Para isto siga os passos:</text:p>
      <text:list text:style-name="Numbering_20_1" text:continue-numbering="false">
        <text:list-item>
          <text:p text:style-name="Numbering_20_1_Content_First"> No menu superior, acesse <text:span text:style-name="Strong_20_Emphasis">Meus sites &gt; Campus X &gt; Painel</text:span> <draw:frame draw:style-name="media" draw:name="5" text:anchor-type="as-char" draw:z-index="5" svg:width="5.2916666666667cm" style:rel-width="100%" svg:height="3.6730392156863cm" style:rel-height="scale"><draw:image xlink:href="Pictures/b1a7459732f9f5d3d686ee86b28f4079.png" xlink:type="simple" xlink:show="embed" xlink:actuate="onLoad"/></draw:frame>.</text:p>
        </text:list-item>
        <text:list-item>
          <text:p text:style-name="Numbering_20_1_Content"> Poderá ser solicitado que você faça login novamente.</text:p>
        </text:list-item>
        <text:list-item>
          <text:p text:style-name="Numbering_20_1_Content"> Acesse o menu <text:span text:style-name="Strong_20_Emphasis">Aparência &gt; Temas</text:span> <draw:frame draw:style-name="media" draw:name="6" text:anchor-type="as-char" draw:z-index="6" svg:width="4.2597916666667cm" style:rel-width="100%" svg:height="3.2014583333333cm" style:rel-height="scale"><draw:image xlink:href="Pictures/aa81b0f10508d67d9c2b7e7fc3d47dc0.png" xlink:type="simple" xlink:show="embed" xlink:actuate="onLoad"/></draw:frame></text:p>
        </text:list-item>
        <text:list-item>
          <text:p text:style-name="Numbering_20_1_Content_Last"> <text:span text:style-name="Strong_20_Emphasis">Ative</text:span> o tema “<text:span text:style-name="Strong_20_Emphasis">IFC Campi</text:span>”, conforme ilustrado a seguir:</text:p>
        </text:list-item>
      </text:list>
      <text:p text:style-name="Text_20_body"><draw:frame draw:style-name="media" draw:name="7" text:anchor-type="as-char" draw:z-index="7" svg:width="10.265833333333cm" svg:height="8.1491666666667cm"><draw:image xlink:href="Pictures/8b557986b8572e10f656283ff1eb9431.png" xlink:type="simple" xlink:show="embed" xlink:actuate="onLoad"/></draw:frame></text:p>
      <text:p text:style-name="Text_20_body">&lt;html&gt;
&lt;br&gt;
&lt;br&gt;
&lt;p style=“color: blue”&gt;Neste instante o site já está acessível e você pode testar usando endereço do campus.&lt;/p&gt;
&lt;/html&gt;</text:p>
      <text:p text:style-name="Text_20_body">Para acessar os manuais referentes ao gerenciamento de conteúdo de sites de campus <text:a xlink:type="simple" xlink:href="http://manuais.dti.ifc.edu.br/doku.php?id=wiki:websites:portal_campus" text:style-name="Internet_20_link" text:visited-style-name="Visited_20_Internet_20_Link">clique aqui</text:a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39</meta:creation-date>
    <dc:creator>Generated</dc:creator>
    <dc:date>2026-08-24T00::46:39</dc:date>
    <dc:language>en-US</dc:language>
    <meta:editing-cycles>1</meta:editing-cycles>
    <meta:editing-duration>PT0S</meta:editing-duration>
    <dc:title>wiki:websites:portal_principal:novo_site_campus</dc:title>
  </office:meta>
</office:document-meta>
</file>