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6c190cd60cd6bbe8b408f1fb2eb6ca.png"/>
  <manifest:file-entry manifest:media-type="image/png" manifest:full-path="Pictures/d4772c20bc1b527cf1ef839fa6e5b588.png"/>
  <manifest:file-entry manifest:media-type="image/png" manifest:full-path="Pictures/241783cf022ad2bd25a22bd7bc2c9b4f.png"/>
  <manifest:file-entry manifest:media-type="image/png" manifest:full-path="Pictures/46c666c8d69a267aa011341de1986e8e.png"/>
  <manifest:file-entry manifest:media-type="image/png" manifest:full-path="Pictures/1c1b8d037b37f1767112416ede94396a.png"/>
  <manifest:file-entry manifest:media-type="image/png" manifest:full-path="Pictures/cdf0dc7671962eaaff9f46a0f60d1288.png"/>
  <manifest:file-entry manifest:media-type="image/png" manifest:full-path="Pictures/aa81b0f10508d67d9c2b7e7fc3d47dc0.png"/>
  <manifest:file-entry manifest:media-type="image/png" manifest:full-path="Pictures/514d52fa903c05c3ff6742164a2987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websites:portal_principal:novo_site_curso"/>Após <text:a xlink:type="simple" xlink:href="http://manuais.dti.ifc.edu.br/doku.php?id=wiki:websites:wp_admin" text:style-name="Internet_20_link" text:visited-style-name="Visited_20_Internet_20_Link">login no painel administrativo</text:a>, certifique-se que está no painel do campus que deseja incluir um curso. Para isto, verifique na barra superior o nome do Campus, por exemplo:
<draw:frame draw:style-name="media" draw:name="0" text:anchor-type="as-char" draw:z-index="0" svg:width="14.737291666667cm" svg:height="0.76729166666667cm"><draw:image xlink:href="Pictures/8a6c190cd60cd6bbe8b408f1fb2eb6ca.png" xlink:type="simple" xlink:show="embed" xlink:actuate="onLoad"/></draw:frame></text:p><text:p text:style-name="Text_20_body">Caso não esteja no painel do campus correto saia do sistema e acesse <text:span text:style-name="underline">nomedocampus.ifc.edu.br/wp-admin</text:span></text:p></table:table-cell></table:table-row></table:table></draw:text-box></draw:frame></text:p>
      <text:p text:style-name="Text_20_body">Siga os passos abaixo para cadastrar o site de um curso:</text:p>
      <text:list text:style-name="Numbering_20_1" text:continue-numbering="false">
        <text:list-item>
          <text:p text:style-name="LastListParagraph_Numbering_20_1_Content_First"> Na barra superior acesse o menu <text:span text:style-name="Strong_20_Emphasis">My Networks &gt; Campus X &gt; Sites</text:span> <draw:frame draw:style-name="media" draw:name="1" text:anchor-type="as-char" draw:z-index="1" svg:width="5.2916666666667cm" style:rel-width="100%" svg:height="3.8836500974659cm" style:rel-height="scale"><draw:image xlink:href="Pictures/d4772c20bc1b527cf1ef839fa6e5b588.png" xlink:type="simple" xlink:show="embed" xlink:actuate="onLoad"/></draw:frame>.</text:p>
        </text:list-item>
      </text:list>
      <text:p text:style-name="Text_20_body">Na tela seguinte informe o <text:span text:style-name="Strong_20_Emphasis">endereço</text:span>, <text:span text:style-name="Strong_20_Emphasis">título</text:span>, <text:span text:style-name="Strong_20_Emphasis">idioma</text:span> e <text:span text:style-name="Strong_20_Emphasis">e-mail do administrador</text:span> do novo site.</text:p>
      <text:p text:style-name="Text_20_body"><draw:frame draw:style-name="media" draw:name="2" text:anchor-type="as-char" draw:z-index="2" svg:width="15.875cm" svg:height="9.6383928571429cm"><draw:image xlink:href="Pictures/241783cf022ad2bd25a22bd7bc2c9b4f.png" xlink:type="simple" xlink:show="embed" xlink:actuate="onLoad"/></draw:frame></text:p>
      <text:p text:style-name="Horizontal_20_Line"/>
      <text:list text:style-name="Numbering_20_1" text:continue-numbering="false">
        <text:list-item>
          <text:p text:style-name="Numbering_20_1_Content_First"> No menu à esquerda, clique em “Sites IFC” <draw:frame draw:style-name="media" draw:name="3" text:anchor-type="as-char" draw:z-index="3" svg:width="4.1804166666667cm" style:rel-width="100%" svg:height="2.1960416666667cm" style:rel-height="scale"><draw:image xlink:href="Pictures/46c666c8d69a267aa011341de1986e8e.png" xlink:type="simple" xlink:show="embed" xlink:actuate="onLoad"/></draw:frame></text:p>
        </text:list-item>
        <text:list-item>
          <text:p text:style-name="Numbering_20_1_Content_Last"> Na tela seguinte <text:span text:style-name="Strong_20_Emphasis">selecione o novo site</text:span> e clique em “Adicionar Curso”:</text:p>
        </text:list-item>
      </text:list>
      <text:p text:style-name="Text_20_body"><draw:frame draw:style-name="media" draw:name="4" text:anchor-type="as-char" draw:z-index="4" svg:width="14.684375cm" svg:height="4.7889583333333cm"><draw:image xlink:href="Pictures/1c1b8d037b37f1767112416ede94396a.png" xlink:type="simple" xlink:show="embed" xlink:actuate="onLoad"/></draw:frame></text:p>
      <text:p text:style-name="Text_20_body">A próxima etapa consiste em entrar no painel de administração do site do curso para aplicar o template (tema). Para isto siga os passos:</text:p>
      <text:list text:style-name="Numbering_20_1" text:continue-numbering="false">
        <text:list-item>
          <text:p text:style-name="Numbering_20_1_Content_First"> No menu superior, acesse <text:span text:style-name="Strong_20_Emphasis">Meus sites &gt; Curso X &gt; Painel</text:span> <draw:frame draw:style-name="media" draw:name="5" text:anchor-type="as-char" draw:z-index="5" svg:width="5.2916666666667cm" style:rel-width="100%" svg:height="2.5065789473684cm" style:rel-height="scale"><draw:image xlink:href="Pictures/cdf0dc7671962eaaff9f46a0f60d1288.png" xlink:type="simple" xlink:show="embed" xlink:actuate="onLoad"/></draw:frame>.</text:p>
        </text:list-item>
        <text:list-item>
          <text:p text:style-name="Numbering_20_1_Content"> Poderá ser solicitado que você faça login novamente.</text:p>
        </text:list-item>
        <text:list-item>
          <text:p text:style-name="Numbering_20_1_Content"> Acesse o menu <text:span text:style-name="Strong_20_Emphasis">Aparência &gt; Temas</text:span> <draw:frame draw:style-name="media" draw:name="6" text:anchor-type="as-char" draw:z-index="6" svg:width="4.2597916666667cm" style:rel-width="100%" svg:height="3.2014583333333cm" style:rel-height="scale"><draw:image xlink:href="Pictures/aa81b0f10508d67d9c2b7e7fc3d47dc0.png" xlink:type="simple" xlink:show="embed" xlink:actuate="onLoad"/></draw:frame></text:p>
        </text:list-item>
        <text:list-item>
          <text:p text:style-name="Numbering_20_1_Content_Last"> <text:span text:style-name="Strong_20_Emphasis">Ative</text:span> o tema “<text:span text:style-name="Strong_20_Emphasis">IFC Cursos</text:span>”, conforme ilustrado a seguir:</text:p>
        </text:list-item>
      </text:list>
      <text:p text:style-name="Text_20_body"><draw:frame draw:style-name="media" draw:name="7" text:anchor-type="as-char" draw:z-index="7" svg:width="10.054166666667cm" svg:height="8.016875cm"><draw:image xlink:href="Pictures/514d52fa903c05c3ff6742164a298712.png" xlink:type="simple" xlink:show="embed" xlink:actuate="onLoad"/></draw:frame></text:p>
      <text:p text:style-name="Text_20_body">&lt;html&gt;
&lt;br&gt;
&lt;br&gt;
&lt;p style=“color: blue”&gt;Neste instante o site já está acessível e você pode testar usando endereço definido para o curso.&lt;/p&gt;
&lt;/html&gt;</text:p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ara acessar os manuais referentes ao gerenciamento de conteúdo de sites de curso <text:a xlink:type="simple" xlink:href="http://manuais.dti.ifc.edu.br/doku.php?id=wiki:websites:portal_curso" text:style-name="Internet_20_link" text:visited-style-name="Visited_20_Internet_20_Link">clique aqui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2:32</meta:creation-date>
    <dc:creator>Generated</dc:creator>
    <dc:date>2026-08-24T00::42:32</dc:date>
    <dc:language>en-US</dc:language>
    <meta:editing-cycles>1</meta:editing-cycles>
    <meta:editing-duration>PT0S</meta:editing-duration>
    <dc:title>wiki:websites:portal_principal:novo_site_curso</dc:title>
  </office:meta>
</office:document-meta>
</file>