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fd1db028fb8d27e411838414a3aaf8a.png"/>
  <manifest:file-entry manifest:media-type="image/png" manifest:full-path="Pictures/13c96a92193a7e311b081bbeb9e0e3a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websites:portal_principal:widgets"/>Para mostrar uma widget no site, é necessário que você arraste o conteúdo desejado para a grade desejada, que são posicionadas no site.</text:p>
      <text:p text:style-name="Text_20_body"><draw:frame draw:style-name="medialeft" draw:name="0" text:anchor-type="paragraph" draw:z-index="0" svg:width="34.078333333333cm" style:rel-width="100%" svg:height="13.440833333333cm" style:rel-height="scale"><draw:image xlink:href="Pictures/afd1db028fb8d27e411838414a3aaf8a.png" xlink:type="simple" xlink:show="embed" xlink:actuate="onLoad"/></draw:frame></text:p>
      <text:p text:style-name="Text_20_body">Nessa imagem, estão selecionados os Post Types (Notícias, Eventos, Agenda e Avisos), da forma que for desejada.</text:p>
      <text:p text:style-name="Text_20_body"><draw:frame draw:style-name="medialeft" draw:name="1" text:anchor-type="paragraph" draw:z-index="1" svg:width="15.875cm" svg:height="5.2471614802355cm"><draw:image xlink:href="Pictures/13c96a92193a7e311b081bbeb9e0e3a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34:02</meta:creation-date>
    <dc:creator>Generated</dc:creator>
    <dc:date>2026-08-24T00::34:02</dc:date>
    <dc:language>en-US</dc:language>
    <meta:editing-cycles>1</meta:editing-cycles>
    <meta:editing-duration>PT0S</meta:editing-duration>
    <dc:title>wiki:websites:portal_principal:widgets</dc:title>
  </office:meta>
</office:document-meta>
</file>