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7db0b6d73acd9d8fdaaa4faa43cf6a.png"/>
  <manifest:file-entry manifest:media-type="image/png" manifest:full-path="Pictures/cbe84fb783e303d8f1cd367e90e7f49e.png"/>
  <manifest:file-entry manifest:media-type="image/png" manifest:full-path="Pictures/de8850e4b1eac8852e5466da32ae58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setor:cadastrar_post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Posts &gt; Adicionar novo</text:span>.<draw:frame draw:style-name="media" draw:name="0" text:anchor-type="as-char" draw:z-index="0" svg:width="4.206875cm" style:rel-width="100%" svg:height="3.3602083333333cm" style:rel-height="scale"><draw:image xlink:href="Pictures/927db0b6d73acd9d8fdaaa4faa43cf6a.png" xlink:type="simple" xlink:show="embed" xlink:actuate="onLoad"/></draw:frame></text:p>
      <text:p text:style-name="Text_20_body">Será exibido o editor de Posts, conforme ilustração (clique para ampliar):</text:p>
      <text:p text:style-name="Text_20_body"><draw:frame draw:style-name="media" draw:name="1" text:anchor-type="as-char" draw:z-index="1" svg:width="15.875cm" svg:height="11.030516431925cm"><draw:image xlink:href="Pictures/cbe84fb783e303d8f1cd367e90e7f49e.png" xlink:type="simple" xlink:show="embed" xlink:actuate="onLoad"/></draw:frame></text:p>
      <text:p text:style-name="Text_20_body">1) Digite o título da postagem;</text:p>
      <text:p text:style-name="Text_20_body">2) Na caixa maior digite o texto da postagem. Neste espaço você pode utilizar as ferramentas de formatação disponíveis;</text:p>
      <text:p text:style-name="Text_20_body">3) Para finalizar e publicar a postagem clique no botão “Publicar” <draw:frame draw:style-name="media" draw:name="2" text:anchor-type="as-char" draw:z-index="2" svg:width="2.143125cm" style:rel-width="100%" svg:height="1.0583333333333cm" style:rel-height="scale"><draw:image xlink:href="Pictures/de8850e4b1eac8852e5466da32ae58d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46:42</meta:creation-date>
    <dc:creator>Generated</dc:creator>
    <dc:date>2026-08-23T23::46:42</dc:date>
    <dc:language>en-US</dc:language>
    <meta:editing-cycles>1</meta:editing-cycles>
    <meta:editing-duration>PT0S</meta:editing-duration>
    <dc:title>wiki:websites:portal_setor:cadastrar_post</dc:title>
  </office:meta>
</office:document-meta>
</file>