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b5f76b9f0110606b88fbfdb98b4663.png"/>
  <manifest:file-entry manifest:media-type="image/png" manifest:full-path="Pictures/ad8ceb0b6d8571a1c4d2f7b81c62a556.png"/>
  <manifest:file-entry manifest:media-type="image/png" manifest:full-path="Pictures/16ca9780503b1def31351acf7c1e8eb3.png"/>
  <manifest:file-entry manifest:media-type="image/png" manifest:full-path="Pictures/7b414e33d7d5d5070fb789bb7de2fad1.png"/>
  <manifest:file-entry manifest:media-type="image/png" manifest:full-path="Pictures/6cb40058f3a868886c78508b152692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wiki:websites:portal_setor:menus"/>Posicionamento dos menus do Portal Principal:</text:span></text:p><text:p text:style-name="Text_20_body"><draw:frame draw:style-name="medialeft" draw:name="0" text:anchor-type="paragraph" draw:z-index="0" svg:width="15.875cm" svg:height="7.982931316435cm"><draw:image xlink:href="Pictures/f2b5f76b9f0110606b88fbfdb98b4663.png" xlink:type="simple" xlink:show="embed" xlink:actuate="onLoad"/></draw:frame></text:p><text:list text:style-name="Numbering_20_1" text:continue-numbering="false"><text:list-item><text:p text:style-name="Numbering_20_1_Content_First"> Menu Navegação (horizontal)</text:p></text:list-item><text:list-item><text:p text:style-name="Numbering_20_1_Content_Last"> Menu Serviços (lateral)</text:p></text:list-item></text:list></table:table-cell></table:table-row></table:table></draw:text-box></draw:frame></text:p>
      <text:p text:style-name="Text_20_body"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Aparência &gt; Menus</text:span><draw:frame draw:style-name="media" draw:name="1" text:anchor-type="as-char" draw:z-index="1" svg:width="4.1010416666667cm" style:rel-width="100%" svg:height="4.048125cm" style:rel-height="scale"><draw:image xlink:href="Pictures/ad8ceb0b6d8571a1c4d2f7b81c62a556.png" xlink:type="simple" xlink:show="embed" xlink:actuate="onLoad"/></draw:frame>.</text:p>
      <text:p text:style-name="Text_20_body">A seguinte tela será exibida:</text:p>
      <text:p text:style-name="Text_20_body"><draw:frame draw:style-name="medialeft" draw:name="2" text:anchor-type="paragraph" draw:z-index="2" svg:width="15.875cm" svg:height="9.6945626934985cm"><draw:image xlink:href="Pictures/16ca9780503b1def31351acf7c1e8eb3.png" xlink:type="simple" xlink:show="embed" xlink:actuate="onLoad"/></draw:frame></text:p>
      <text:p text:style-name="Text_20_body">A - Selecione o menu que deseja gerenciar e clique em “Selecionar” <draw:frame draw:style-name="media" draw:name="3" text:anchor-type="as-char" draw:z-index="3" svg:width="2.4077083333333cm" style:rel-width="100%" svg:height="0.92604166666667cm" style:rel-height="scale"><draw:image xlink:href="Pictures/7b414e33d7d5d5070fb789bb7de2fad1.png" xlink:type="simple" xlink:show="embed" xlink:actuate="onLoad"/></draw:frame>;</text:p>
      <text:p text:style-name="Text_20_body">B - Escolha entre Páginas, Posts, Links ou Categorias para inserir no Menu;</text:p>
      <text:p text:style-name="Text_20_body">C - Arraste os itens para colocá-los na ordem desejada. Cloque na seta à direita do item para mostrar opções de configurações adicionais.</text:p>
      <text:p text:style-name="Text_20_body">Para finalizar, clique em “Salvar menu”. <draw:frame draw:style-name="media" draw:name="4" text:anchor-type="as-char" draw:z-index="4" svg:width="2.9104166666667cm" style:rel-width="100%" svg:height="1.1377083333333cm" style:rel-height="scale"><draw:image xlink:href="Pictures/6cb40058f3a868886c78508b152692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6:20</meta:creation-date>
    <dc:creator>Generated</dc:creator>
    <dc:date>2026-08-23T23::46:20</dc:date>
    <dc:language>en-US</dc:language>
    <meta:editing-cycles>1</meta:editing-cycles>
    <meta:editing-duration>PT0S</meta:editing-duration>
    <dc:title>wiki:websites:portal_setor:menus</dc:title>
  </office:meta>
</office:document-meta>
</file>