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510fa858a55aaf2a18608a4487f06f.png"/>
  <manifest:file-entry manifest:media-type="image/png" manifest:full-path="Pictures/53545a5f4e06558c3e399893c6432f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site_setor:config_pagina_inicial"/>O Administrador do site do setor pode configurar se deseja exibir Posts na tela inicial ou alguma Página fixa.</text:p>
      <text:p text:style-name="Text_20_body">Para alterar esta configuração acesse o menu <text:span text:style-name="Strong_20_Emphasis">Configurações &gt; Leitura</text:span>
<draw:frame draw:style-name="media" draw:name="0" text:anchor-type="as-char" draw:z-index="0" svg:width="4.206875cm" style:rel-width="100%" svg:height="3.96875cm" style:rel-height="scale"><draw:image xlink:href="Pictures/66510fa858a55aaf2a18608a4487f06f.png" xlink:type="simple" xlink:show="embed" xlink:actuate="onLoad"/></draw:frame></text:p>
      <text:p text:style-name="Text_20_body">Na tela seguinte você pode optar por Posts ou uma Página estática:</text:p>
      <text:p text:style-name="Text_20_body"><draw:frame draw:style-name="media" draw:name="1" text:anchor-type="as-char" draw:z-index="1" svg:width="14.022916666667cm" svg:height="6.4029166666667cm"><draw:image xlink:href="Pictures/53545a5f4e06558c3e399893c6432f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6:20</meta:creation-date>
    <dc:creator>Generated</dc:creator>
    <dc:date>2026-08-23T23::46:20</dc:date>
    <dc:language>en-US</dc:language>
    <meta:editing-cycles>1</meta:editing-cycles>
    <meta:editing-duration>PT0S</meta:editing-duration>
    <dc:title>wiki:websites:site_setor:config_pagina_inicial</dc:title>
  </office:meta>
</office:document-meta>
</file>