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a882902a2fb2f2dff0265871b544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wp_admin"/>Para entrar no painel administrativo do site acesse: <text:a xlink:type="simple" xlink:href="http://SEUSITE.ifc.edu.br/wp-admin" text:style-name="Internet_20_link" text:visited-style-name="Visited_20_Internet_20_Link">http://SEUSITE.ifc.edu.br/wp-admin</text:a></text:p>
      <text:p text:style-name="Text_20_body">*Observe que se você estiver entrando no painel de um campus, curso ou setor, troque “SEUSITE” pela parte correspondente do endereço desejado.*</text:p>
      <text:p text:style-name="Text_20_body">Você deverá informar seu nome de usuário ou endereço de e-mail e a senha.
<draw:frame draw:style-name="media" draw:name="0" text:anchor-type="as-char" draw:z-index="0" svg:width="10.186458333333cm" svg:height="12.250208333333cm"><draw:image xlink:href="Pictures/8fa882902a2fb2f2dff0265871b5446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08:03</meta:creation-date>
    <dc:creator>Generated</dc:creator>
    <dc:date>2026-08-24T00::08:03</dc:date>
    <dc:language>en-US</dc:language>
    <meta:editing-cycles>1</meta:editing-cycles>
    <meta:editing-duration>PT0S</meta:editing-duration>
    <dc:title>wiki:websites:wp_admin</dc:title>
  </office:meta>
</office:document-meta>
</file>